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53c2b0f12a4a857df03174e2b0e406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d_ripping"/><text:bookmark-start text:name="__RefHeading___cd_ripping_1"/><text:bookmark-start text:name="cd_ripping"/>CD Ripping<text:bookmark-end text:name="__RefHeading___cd_ripping_1"/><text:bookmark-end text:name="cd_ripping"/></text:h>
      <text:p text:style-name="Text_20_body">Supportive file format is aiff, mp3, wav and flac. When you set 'Automatic' ripping mode, ripping would be started right after an optical disc is inserted to the drive.  The ripping results path cannot be changed.</text:p>
      <text:p text:style-name="Text_20_body"><draw:frame draw:style-name="media" draw:name="0" text:anchor-type="as-char" draw:z-index="0" svg:width="15.875cm" svg:height="12.013855661882cm"><draw:image xlink:href="Pictures/d53c2b0f12a4a857df03174e2b0e4065.png" xlink:type="simple" xlink:show="embed" xlink:actuate="onLoad"/></draw:frame></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Check the optical disk drive first before you try to rip.
The ripping file will be stored into “\\eunhasu\mwdata\music\ripping” folder.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en:cd_ripping</dc:title>
  </office:meta>
</office:document-meta>
</file>