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7e8f36e99b3ff15cb0be7f2f124ee1.png"/>
  <manifest:file-entry manifest:media-type="image/png" manifest:full-path="Pictures/6ae24aaaa69372792e01dec9944d5332.png"/>
  <manifest:file-entry manifest:media-type="image/png" manifest:full-path="Pictures/76b5b0cf70aa128645770cd95817826b.png"/>
  <manifest:file-entry manifest:media-type="image/png" manifest:full-path="Pictures/81187b9778ae10bc4568f083b28416bf.png"/>
  <manifest:file-entry manifest:media-type="image/png" manifest:full-path="Pictures/d861db05d59907248023e88540941d24.png"/>
  <manifest:file-entry manifest:media-type="image/png" manifest:full-path="Pictures/b31009b3c55c0d4c9f677f6fdd5288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en:how_to_install_ickstream_app_in_lms"/> Open Eunhasu Web GUI</text:p>
        </text:list-item>
      </text:list>
      <text:list text:style-name="List_20_1" text:continue-numbering="false">
        <text:list-item>
          <text:p text:style-name="LastListParagraph_List_20_1_Content_First"> Run Squeezelite mode and start Squeezelite mode and open LMS.</text:p>
        </text:list-item>
      </text:list>
      <text:p text:style-name="Text_20_body"><draw:frame draw:style-name="mediacenter" draw:name="0" text:anchor-type="paragraph" draw:z-index="0" svg:width="15.875cm" svg:height="11.157857142857cm"><draw:image xlink:href="Pictures/af7e8f36e99b3ff15cb0be7f2f124ee1.png" xlink:type="simple" xlink:show="embed" xlink:actuate="onLoad"/></draw:frame></text:p>
      <text:list text:style-name="List_20_1" text:continue-numbering="false">
        <text:list-item>
          <text:p text:style-name="List_20_1_Content_First"> Click Settings button</text:p>
          <text:list text:style-name="List_20_1">
            <text:list-item>
              <text:p text:style-name="List_20_1_Content"> If the ickStream app was installed, you can see the app in Home → My Apps.</text:p>
            </text:list-item>
            <text:list-item>
              <text:p text:style-name="List_20_1_Content_Last"> Click Settings button at the right bottom side.</text:p>
            </text:list-item>
          </text:list>
        </text:list-item>
      </text:list>
      <text:p text:style-name="Text_20_body"><draw:frame draw:style-name="mediacenter" draw:name="1" text:anchor-type="paragraph" draw:z-index="1" svg:width="15.875cm" svg:height="13.546666666667cm"><draw:image xlink:href="Pictures/6ae24aaaa69372792e01dec9944d5332.png" xlink:type="simple" xlink:show="embed" xlink:actuate="onLoad"/></draw:frame></text:p>
      <text:list text:style-name="List_20_1" text:continue-numbering="false">
        <text:list-item>
          <text:p text:style-name="List_20_1_Content_First"> Install ickStream App</text:p>
          <text:list text:style-name="List_20_1">
            <text:list-item>
              <text:p text:style-name="List_20_1_Content"> Go to Plugins tabs, and scroll down to the bottom page.</text:p>
            </text:list-item>
            <text:list-item>
              <text:p text:style-name="List_20_1_Content"> Enter the url below in the blank box at the bottom side of the page and click Apply button.</text:p>
              <text:list text:style-name="List_20_1">
                <text:list-item>
                  <text:p text:style-name="List_20_1_Content"> sMS-200: <text:a xlink:type="simple" xlink:href="http://repository.ickstream.com/squeezebox/repository-linuxarmhf.xml" text:style-name="Internet_20_link" text:visited-style-name="Visited_20_Internet_20_Link">http://repository.ickstream.com/squeezebox/repository-linuxarmhf.xml</text:a></text:p>
                </text:list-item>
                <text:list-item>
                  <text:p text:style-name="List_20_1_Content"> sMS-1000: <text:a xlink:type="simple" xlink:href="http://repository.ickstream.com/squeezebox/repository-linux.xml" text:style-name="Internet_20_link" text:visited-style-name="Visited_20_Internet_20_Link">http://repository.ickstream.com/squeezebox/repository-linux.xml</text:a></text:p>
                </text:list-item>
              </text:list>
            </text:list-item>
            <text:list-item>
              <text:p text:style-name="List_20_1_Content"> Once the new windows appear, click OK to install ickStream App.</text:p>
            </text:list-item>
            <text:list-item>
              <text:p text:style-name="List_20_1_Content_Last"> Enable ‘ickStream’ at Updated plugins available section, and click Apply button.</text:p>
            </text:list-item>
          </text:list>
        </text:list-item>
      </text:list>
      <text:p text:style-name="Text_20_body"><draw:frame draw:style-name="mediacenter" draw:name="2" text:anchor-type="paragraph" draw:z-index="2" svg:width="15.875cm" svg:height="12.7cm"><draw:image xlink:href="Pictures/76b5b0cf70aa128645770cd95817826b.png" xlink:type="simple" xlink:show="embed" xlink:actuate="onLoad"/></draw:frame></text:p>
      <text:list text:style-name="List_20_1" text:continue-numbering="false">
        <text:list-item>
          <text:p text:style-name="LastListParagraph_List_20_1_Content_First"> Click ‘Reboot Now’ and open LMS again.</text:p>
        </text:list-item>
      </text:list>
      <text:p text:style-name="Text_20_body"><draw:frame draw:style-name="mediacenter" draw:name="3" text:anchor-type="paragraph" draw:z-index="3" svg:width="15.875cm" svg:height="14.10245398773cm"><draw:image xlink:href="Pictures/81187b9778ae10bc4568f083b28416bf.png" xlink:type="simple" xlink:show="embed" xlink:actuate="onLoad"/></draw:frame></text:p>
      <text:list text:style-name="List_20_1" text:continue-numbering="false">
        <text:list-item>
          <text:p text:style-name="List_20_1_Content_First"> Click Settings button</text:p>
          <text:list text:style-name="List_20_1">
            <text:list-item>
              <text:p text:style-name="List_20_1_Content"> A. If the ickStream app was installed, you can see the app in Home → My Apps.</text:p>
            </text:list-item>
            <text:list-item>
              <text:p text:style-name="List_20_1_Content_Last"> B. Click Settings button at the right bottom side.</text:p>
            </text:list-item>
          </text:list>
        </text:list-item>
      </text:list>
      <text:p text:style-name="Text_20_body"><draw:frame draw:style-name="mediacenter" draw:name="4" text:anchor-type="paragraph" draw:z-index="4" svg:width="15.875cm" svg:height="14.120736698499cm"><draw:image xlink:href="Pictures/d861db05d59907248023e88540941d24.png" xlink:type="simple" xlink:show="embed" xlink:actuate="onLoad"/></draw:frame></text:p>
      <text:list text:style-name="List_20_1" text:continue-numbering="false">
        <text:list-item>
          <text:p text:style-name="List_20_1_Content_First"> Check ickStream app.</text:p>
          <text:list text:style-name="List_20_1">
            <text:list-item>
              <text:p text:style-name="List_20_1_Content"> You can see ickStream app in My Apps.</text:p>
            </text:list-item>
            <text:list-item>
              <text:p text:style-name="List_20_1_Content_Last"> Check Settings → Advanced tab , the ickStearm setting menu will be appeared as the image below.</text:p>
            </text:list-item>
          </text:list>
        </text:list-item>
      </text:list>
      <text:p text:style-name="Text_20_body"><draw:frame draw:style-name="mediacenter" draw:name="5" text:anchor-type="paragraph" draw:z-index="5" svg:width="15.875cm" svg:height="12.7cm"><draw:image xlink:href="Pictures/b31009b3c55c0d4c9f677f6fdd5288c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install_ickstream_app_in_lms</dc:title>
  </office:meta>
</office:document-meta>
</file>