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a7267940dfcbecd270223b73bf72e4.png"/>
  <manifest:file-entry manifest:media-type="image/png" manifest:full-path="Pictures/776331e041aa0cbf6a050dffb860cb32.png"/>
  <manifest:file-entry manifest:media-type="image/png" manifest:full-path="Pictures/c1a633e840f05fcf99d5575a366352e3.png"/>
  <manifest:file-entry manifest:media-type="image/png" manifest:full-path="Pictures/e2f9d90b8af05df45e322406820efd9f.png"/>
  <manifest:file-entry manifest:media-type="image/png" manifest:full-path="Pictures/1d2c56db47473ae740895e9f56b8a27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how_to_replace_the_mbps-d2s_battery_pack"/>mBPS-d2s Battery Replacement Manual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CAUTION</text:span></text:p>
            <text:list text:style-name="List_20_1" text:continue-numbering="false">
              <text:list-item>
                <text:p text:style-name="List_20_1_Content_First"> If circumstances allow, ask replacement to distributor or retail shop.</text:p>
              </text:list-item>
              <text:list-item>
                <text:p text:style-name="List_20_1_Content"> Be careful not to overtighten screws.</text:p>
              </text:list-item>
              <text:list-item>
                <text:p text:style-name="List_20_1_Content_Last"> Please recycle your used batteries that have explosion risk</text:p>
              </text:list-item>
            </text:list>
          </table:table-cell>
        </table:table-row>
      </table:table>
      <text:p text:style-name="Text_20_body"><draw:frame draw:style-name="mediacenter" draw:name="0" text:anchor-type="paragraph" draw:z-index="0" svg:width="27.278541666667cm" style:rel-width="100%" svg:height="8.5989583333333cm" style:rel-height="scale"><draw:image xlink:href="Pictures/55a7267940dfcbecd270223b73bf72e4.png" xlink:type="simple" xlink:show="embed" xlink:actuate="onLoad"/></draw:frame>
Remove eight Torx screws carefully </text:p>
      <text:p text:style-name="Text_20_body"><draw:frame draw:style-name="mediacenter" draw:name="1" text:anchor-type="paragraph" draw:z-index="1" svg:width="26.908125cm" style:rel-width="100%" svg:height="8.41375cm" style:rel-height="scale"><draw:image xlink:href="Pictures/776331e041aa0cbf6a050dffb860cb32.png" xlink:type="simple" xlink:show="embed" xlink:actuate="onLoad"/></draw:frame>
Remove the LED ribbon cable by pulling down</text:p>
      <text:p text:style-name="Text_20_body"><draw:frame draw:style-name="mediacenter" draw:name="2" text:anchor-type="paragraph" draw:z-index="2" svg:width="28.204583333333cm" style:rel-width="100%" svg:height="8.89cm" style:rel-height="scale"><draw:image xlink:href="Pictures/c1a633e840f05fcf99d5575a366352e3.png" xlink:type="simple" xlink:show="embed" xlink:actuate="onLoad"/></draw:frame></text:p>
      <text:list text:style-name="Numbering_20_1" text:continue-numbering="false">
        <text:list-item>
          <text:p text:style-name="Numbering_20_1_Content_First"> Remove the two connectors which are placed in front of the batteries by pulling down</text:p>
        </text:list-item>
        <text:list-item>
          <text:p text:style-name="Numbering_20_1_Content"> Pry the battery packs off the back plate carefully by using tools such as straight razor</text:p>
        </text:list-item>
        <text:list-item>
          <text:p text:style-name="Numbering_20_1_Content_Last"> Remove residual tape on the back-plate</text:p>
        </text:list-item>
      </text:list>
      <text:p text:style-name="Text_20_body"><draw:frame draw:style-name="mediacenter" draw:name="3" text:anchor-type="paragraph" draw:z-index="3" svg:width="28.2575cm" style:rel-width="100%" svg:height="8.810625cm" style:rel-height="scale"><draw:image xlink:href="Pictures/e2f9d90b8af05df45e322406820efd9f.png" xlink:type="simple" xlink:show="embed" xlink:actuate="onLoad"/></draw:frame>
Remove backing on the two way tape from the new battery; center carefully on the board and make a little space between two batteries</text:p>
      <text:p text:style-name="Text_20_body"><draw:frame draw:style-name="mediacenter" draw:name="4" text:anchor-type="paragraph" draw:z-index="4" svg:width="24.182916666667cm" style:rel-width="100%" svg:height="8.3079166666667cm" style:rel-height="scale"><draw:image xlink:href="Pictures/1d2c56db47473ae740895e9f56b8a279.png" xlink:type="simple" xlink:show="embed" xlink:actuate="onLoad"/></draw:frame>
Plug the battery terminals in, and then screw every plates to complete replaceme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how_to_replace_the_mbps-d2s_battery_pack</dc:title>
  </office:meta>
</office:document-meta>
</file>