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abcbc0533acf80a4b3ffc7fd03edfc9.jpg"/>
  <manifest:file-entry manifest:media-type="image/jpeg" manifest:full-path="Pictures/b4539e33e30261aace38cd55ada647e4.jpg"/>
  <manifest:file-entry manifest:media-type="image/jpeg" manifest:full-path="Pictures/8613e764843646a2c48b60a61fe4776e.jpg"/>
  <manifest:file-entry manifest:media-type="image/jpeg" manifest:full-path="Pictures/5984379caf7b699fdbed80b2f76cce5b.jpg"/>
  <manifest:file-entry manifest:media-type="image/jpeg" manifest:full-path="Pictures/6691de59b0ff351fa82334dd929225d0.jpg"/>
  <manifest:file-entry manifest:media-type="image/jpeg" manifest:full-path="Pictures/99263d8fdc8109f5572b06a73e5b7496.jpg"/>
  <manifest:file-entry manifest:media-type="image/jpeg" manifest:full-path="Pictures/a81cb48095312ecbf50ae8932e075431.jpg"/>
  <manifest:file-entry manifest:media-type="image/jpeg" manifest:full-path="Pictures/a80f3f96e9435421ad3694172d8ead41.jpg"/>
  <manifest:file-entry manifest:media-type="image/jpeg" manifest:full-path="Pictures/a600e89dac1880ac0b9df4894bd75911.jpg"/>
  <manifest:file-entry manifest:media-type="image/jpeg" manifest:full-path="Pictures/6f4ce73edc94e00917d59b7e0e87f162.jpg"/>
  <manifest:file-entry manifest:media-type="image/jpeg" manifest:full-path="Pictures/5fa9c8e484b79ca7d0347e6403d0727e.jpg"/>
  <manifest:file-entry manifest:media-type="image/jpeg" manifest:full-path="Pictures/ca7d355301be824beb6ae06669621c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en:how_to_upgrade_sdp-1000ex_fw"/>This instruction is about to upgrade both sDP-1000EX's Main firmware and Audio USB module firmware.</text:p>
        </text:list-item>
        <text:list-item>
          <text:p text:style-name="List_20_1_Content_Last"> The both firmware upgrade should be done at once.</text:p>
        </text:list-item>
      </text:list>
      <text:h text:style-name="Heading_20_2" text:outline-level="2"><text:bookmark-start text:name="__RefHeading___how_to_upgrade_the_main_firmware_of_sdp-1000ex_1"/><text:bookmark-start text:name="how_to_upgrade_the_main_firmware_of_sdp-1000ex"/>How to upgrade the Main Firmware of sDP-1000EX<text:bookmark-end text:name="__RefHeading___how_to_upgrade_the_main_firmware_of_sdp-1000ex_1"/><text:bookmark-end text:name="how_to_upgrade_the_main_firmware_of_sdp-1000ex"/></text:h>
      <text:h text:style-name="Heading_20_3" text:outline-level="3"><text:bookmark-start text:name="__RefHeading___preparations_2"/><text:bookmark-start text:name="preparations"/>Preparations<text:bookmark-end text:name="__RefHeading___preparations_2"/><text:bookmark-end text:name="preparations"/></text:h>
      <text:list text:style-name="List_20_1" text:continue-numbering="false">
        <text:list-item>
          <text:p text:style-name="LastListParagraph_List_20_1_Content_First"> Download and Extract sDP-1000EX's Main firmware.</text:p>
        </text:list-item>
      </text:list>
      <text:p text:style-name="Text_20_body"><text:a xlink:type="simple" xlink:href="http://sotm-audio.com/data/FW/sDP-1000EX/sDP-1000Ex_V2.1_20190705.zip" text:style-name="Internet_20_link" text:visited-style-name="Visited_20_Internet_20_Link">sDP-1000Ex_V2.1_20190705.zip</text:a></text:p>
      <text:list text:style-name="List_20_1" text:continue-numbering="false">
        <text:list-item>
          <text:p text:style-name="LastListParagraph_List_20_1_Content_First"> Download and install Flip software for the firmware upgrade.</text:p>
        </text:list-item>
      </text:list>
      <text:p text:style-name="Text_20_body"><text:a xlink:type="simple" xlink:href="http://ww1.microchip.com/downloads/en/DeviceDoc/JRE%20-%20Flip%20Installer%20-%203.4.7.112.exe" text:style-name="Internet_20_link" text:visited-style-name="Visited_20_Internet_20_Link">Flip 3.4.7 software</text:a></text:p>
      <text:h text:style-name="Heading_20_3" text:outline-level="3"><text:bookmark-start text:name="__RefHeading___connect_to_sdp-1000ex_3"/><text:bookmark-start text:name="connect_to_sdp-1000ex"/>Connect to sDP-1000EX<text:bookmark-end text:name="__RefHeading___connect_to_sdp-1000ex_3"/><text:bookmark-end text:name="connect_to_sdp-1000ex"/></text:h>
      <text:p text:style-name="Text_20_body">Connect sDP-1000EX to PC by a USB cable.
Change the position of the red switch on the rear panel of sDP-1000EX to the DFU side. The red switch is next to Audio USB port.
Turn on sDP-1000EX. The OLED won't display anything.</text:p>
      <text:list text:style-name="List_20_1" text:continue-numbering="false">
        <text:list-item>
          <text:p text:style-name="LastListParagraph_List_20_1_Content_First"> If, the OLED displays something,  check the red switch's position, and then try to turn on the device again.</text:p>
        </text:list-item>
      </text:list>
      <text:p text:style-name="Text_20_body"><draw:frame draw:style-name="media" draw:name="0" text:anchor-type="as-char" draw:z-index="0" svg:width="10.583333333333cm" svg:height="9.3284365162644cm"><draw:image xlink:href="Pictures/4abcbc0533acf80a4b3ffc7fd03edfc9.jpg" xlink:type="simple" xlink:show="embed" xlink:actuate="onLoad"/></draw:frame></text:p>
      <text:h text:style-name="Heading_20_3" text:outline-level="3"><text:bookmark-start text:name="__RefHeading___run_flip_program_4"/><text:bookmark-start text:name="run_flip_program"/>Run Flip program<text:bookmark-end text:name="__RefHeading___run_flip_program_4"/><text:bookmark-end text:name="run_flip_program"/></text:h>
      <text:p text:style-name="Text_20_body">Run Flip program.</text:p>
      <text:p text:style-name="Text_20_body"><draw:frame draw:style-name="media" draw:name="1" text:anchor-type="as-char" draw:z-index="1" svg:width="10.583333333333cm" svg:height="8.8996212121212cm"><draw:image xlink:href="Pictures/b4539e33e30261aace38cd55ada647e4.jpg" xlink:type="simple" xlink:show="embed" xlink:actuate="onLoad"/></draw:frame></text:p>
      <text:h text:style-name="Heading_20_3" text:outline-level="3"><text:bookmark-start text:name="__RefHeading___select_a_device_5"/><text:bookmark-start text:name="select_a_device"/>Select a device<text:bookmark-end text:name="__RefHeading___select_a_device_5"/><text:bookmark-end text:name="select_a_device"/></text:h>
      <text:p text:style-name="Text_20_body">Click the button to select a device, and select AT90USB1286.
<draw:frame draw:style-name="media" draw:name="2" text:anchor-type="as-char" draw:z-index="2" svg:width="10.583333333333cm" svg:height="8.8996212121212cm"><draw:image xlink:href="Pictures/8613e764843646a2c48b60a61fe4776e.jpg" xlink:type="simple" xlink:show="embed" xlink:actuate="onLoad"/></draw:frame></text:p>
      <text:h text:style-name="Heading_20_3" text:outline-level="3"><text:bookmark-start text:name="__RefHeading___connect_the_device_6"/><text:bookmark-start text:name="connect_the_device"/>Connect the device<text:bookmark-end text:name="__RefHeading___connect_the_device_6"/><text:bookmark-end text:name="connect_the_device"/></text:h>
      <text:p text:style-name="Text_20_body">Select USB Port Connection and click Open button to be connected.
<draw:frame draw:style-name="media" draw:name="3" text:anchor-type="as-char" draw:z-index="3" svg:width="10.583333333333cm" svg:height="8.9657181571816cm"><draw:image xlink:href="Pictures/5984379caf7b699fdbed80b2f76cce5b.jpg" xlink:type="simple" xlink:show="embed" xlink:actuate="onLoad"/></draw:frame>
<draw:frame draw:style-name="media" draw:name="4" text:anchor-type="as-char" draw:z-index="4" svg:width="10.583333333333cm" svg:height="8.8996212121212cm"><draw:image xlink:href="Pictures/6691de59b0ff351fa82334dd929225d0.jpg" xlink:type="simple" xlink:show="embed" xlink:actuate="onLoad"/></draw:frame></text:p>
      <text:h text:style-name="Heading_20_3" text:outline-level="3"><text:bookmark-start text:name="__RefHeading___select_firmware_file_7"/><text:bookmark-start text:name="select_firmware_file"/>Select Firmware file<text:bookmark-end text:name="__RefHeading___select_firmware_file_7"/><text:bookmark-end text:name="select_firmware_file"/></text:h>
      <text:p text:style-name="Text_20_body">Select Load Hex File mene , and then select the download firmware.
<draw:frame draw:style-name="media" draw:name="5" text:anchor-type="as-char" draw:z-index="5" svg:width="10.583333333333cm" svg:height="7.7502145002145cm"><draw:image xlink:href="Pictures/99263d8fdc8109f5572b06a73e5b7496.jpg" xlink:type="simple" xlink:show="embed" xlink:actuate="onLoad"/></draw:frame></text:p>
      <text:h text:style-name="Heading_20_3" text:outline-level="3"><text:bookmark-start text:name="__RefHeading___update_firmware_8"/><text:bookmark-start text:name="update_firmware"/>Update Firmware<text:bookmark-end text:name="__RefHeading___update_firmware_8"/><text:bookmark-end text:name="update_firmware"/></text:h>
      <text:p text:style-name="Text_20_body">Click 'Run' button to update the firmware.
<draw:frame draw:style-name="media" draw:name="6" text:anchor-type="as-char" draw:z-index="6" svg:width="10.583333333333cm" svg:height="8.8996212121212cm"><draw:image xlink:href="Pictures/a81cb48095312ecbf50ae8932e075431.jpg" xlink:type="simple" xlink:show="embed" xlink:actuate="onLoad"/></draw:frame></text:p>
      <text:h text:style-name="Heading_20_3" text:outline-level="3"><text:bookmark-start text:name="__RefHeading___finish_upgrading_the_main_firmware_9"/><text:bookmark-start text:name="finish_upgrading_the_main_firmware"/>Finish upgrading the main firmware<text:bookmark-end text:name="__RefHeading___finish_upgrading_the_main_firmware_9"/><text:bookmark-end text:name="finish_upgrading_the_main_firmware"/></text:h>
      <text:p text:style-name="Text_20_body">Once the main firmware upgrade is finished, change the position of the red switch to Audio side, and turn on the device. Then, the OLED display normally.</text:p>
      <text:list text:style-name="List_20_1" text:continue-numbering="false">
        <text:list-item>
          <text:p text:style-name="LastListParagraph_List_20_1_Content_First"> If, the OLED display nothing, check the position of the red switch again, then power on the device.</text:p>
        </text:list-item>
      </text:list>
      <text:p text:style-name="Text_20_body"><draw:frame draw:style-name="media" draw:name="7" text:anchor-type="as-char" draw:z-index="7" svg:width="10.583333333333cm" svg:height="9.3284365162644cm"><draw:image xlink:href="Pictures/a80f3f96e9435421ad3694172d8ead41.jpg" xlink:type="simple" xlink:show="embed" xlink:actuate="onLoad"/></draw:frame></text:p>
      <text:h text:style-name="Heading_20_2" text:outline-level="2"><text:bookmark-start text:name="__RefHeading___upgrade_audio_usb_module_firmware_10"/><text:bookmark-start text:name="upgrade_audio_usb_module_firmware"/>Upgrade Audio USB module firmware<text:bookmark-end text:name="__RefHeading___upgrade_audio_usb_module_firmware_10"/><text:bookmark-end text:name="upgrade_audio_usb_module_firmware"/></text:h>
      <text:h text:style-name="Heading_20_3" text:outline-level="3"><text:bookmark-start text:name="__RefHeading___preparation_11"/><text:bookmark-start text:name="preparation"/>Preparation<text:bookmark-end text:name="__RefHeading___preparation_11"/><text:bookmark-end text:name="preparation"/></text:h>
      <text:list text:style-name="List_20_1" text:continue-numbering="false">
        <text:list-item>
          <text:p text:style-name="LastListParagraph_List_20_1_Content_First"> Download the Audio USB module firmware.</text:p>
        </text:list-item>
      </text:list>
      <text:p text:style-name="Text_20_body"><text:a xlink:type="simple" xlink:href="http://sotm-audio.com/data/FW/sDP-1000EX/app_usb_aud_l1_2xoxs_v6.c2.bin" text:style-name="Internet_20_link" text:visited-style-name="Visited_20_Internet_20_Link">app_usb_aud_l1_2xoxs_v6.c2.bin</text:a></text:p>
      <text:list text:style-name="List_20_1" text:continue-numbering="false">
        <text:list-item>
          <text:p text:style-name="LastListParagraph_List_20_1_Content_First"> If the SOtM driver for Windows OS is not installed, download and install it to the PC properly.</text:p>
        </text:list-item>
      </text:list>
      <text:p text:style-name="Text_20_body"><text:a xlink:type="simple" xlink:href="http://www.sotm-audio.com/files/Drivers/SOtM_USB_Audio_2.0_Driver_v2.23.0.zip?f8ee08&amp;f8ee08" text:style-name="Internet_20_link" text:visited-style-name="Visited_20_Internet_20_Link">SOtM USB Audio 2.0 Driver v2.23.0</text:a></text:p>
      <text:h text:style-name="Heading_20_3" text:outline-level="3"><text:bookmark-start text:name="__RefHeading___upgrade_sotm_usb_audio_firmware_12"/><text:bookmark-start text:name="upgrade_sotm_usb_audio_firmware"/>Upgrade SOtM USB Audio Firmware<text:bookmark-end text:name="__RefHeading___upgrade_sotm_usb_audio_firmware_12"/><text:bookmark-end text:name="upgrade_sotm_usb_audio_firmware"/></text:h>
      <text:list text:style-name="Numbering_20_1" text:continue-numbering="false">
        <text:list-item>
          <text:p text:style-name="Numbering_20_1_Content_First"> Connect sDP-1000EX to PC by a USB cable, and turn on the sDP-1000EX.</text:p>
        </text:list-item>
        <text:list-item>
          <text:p text:style-name="Numbering_20_1_Content_Last"> Run SOtM USB Audio Firmware Upgrade.</text:p>
        </text:list-item>
      </text:list>
      <text:p text:style-name="Text_20_body"><draw:frame draw:style-name="media" draw:name="8" text:anchor-type="as-char" draw:z-index="8" svg:width="10.583333333333cm" svg:height="8.0413396127682cm"><draw:image xlink:href="Pictures/a600e89dac1880ac0b9df4894bd75911.jpg" xlink:type="simple" xlink:show="embed" xlink:actuate="onLoad"/></draw:frame></text:p>
      <text:h text:style-name="Heading_20_3" text:outline-level="3"><text:bookmark-start text:name="__RefHeading___select_the_firmware_file_13"/><text:bookmark-start text:name="select_the_firmware_file"/>Select the firmware file<text:bookmark-end text:name="__RefHeading___select_the_firmware_file_13"/><text:bookmark-end text:name="select_the_firmware_file"/></text:h>
      <text:p text:style-name="Text_20_body">Click Browse button and select the downloaded firmware.
<draw:frame draw:style-name="media" draw:name="9" text:anchor-type="as-char" draw:z-index="9" svg:width="10.583333333333cm" svg:height="7.6791306139267cm"><draw:image xlink:href="Pictures/6f4ce73edc94e00917d59b7e0e87f162.jpg" xlink:type="simple" xlink:show="embed" xlink:actuate="onLoad"/></draw:frame></text:p>
      <text:h text:style-name="Heading_20_3" text:outline-level="3"><text:bookmark-start text:name="__RefHeading___update_the_firmware_14"/><text:bookmark-start text:name="update_the_firmware"/>Update the firmware<text:bookmark-end text:name="__RefHeading___update_the_firmware_14"/><text:bookmark-end text:name="update_the_firmware"/></text:h>
      <text:p text:style-name="Text_20_body">Click Start button to update the firmware.
<draw:frame draw:style-name="media" draw:name="10" text:anchor-type="as-char" draw:z-index="10" svg:width="10.583333333333cm" svg:height="8.0413396127682cm"><draw:image xlink:href="Pictures/5fa9c8e484b79ca7d0347e6403d0727e.jpg" xlink:type="simple" xlink:show="embed" xlink:actuate="onLoad"/></draw:frame></text:p>
      <text:h text:style-name="Heading_20_3" text:outline-level="3"><text:bookmark-start text:name="__RefHeading___finish_upgrading_the_usb_audio_firmware_15"/><text:bookmark-start text:name="finish_upgrading_the_usb_audio_firmware"/>Finish upgrading the USB audio firmware<text:bookmark-end text:name="__RefHeading___finish_upgrading_the_usb_audio_firmware_15"/><text:bookmark-end text:name="finish_upgrading_the_usb_audio_firmware"/></text:h>
      <text:p text:style-name="Text_20_body">Run SOtM USB Audio Control Panel and check the firmwre version of sDP-1000EX.</text:p>
      <text:p text:style-name="Text_20_body"><draw:frame draw:style-name="media" draw:name="11" text:anchor-type="as-char" draw:z-index="11" svg:width="10.583333333333cm" svg:height="6.9125375375375cm"><draw:image xlink:href="Pictures/ca7d355301be824beb6ae06669621cfb.jpg" xlink:type="simple" xlink:show="embed" xlink:actuate="onLoad"/></draw:frame></text:p>
      <text:h text:style-name="Heading_20_2" text:outline-level="2"><text:bookmark-start text:name="__RefHeading___download_16"/><text:bookmark-start text:name="download"/>Download<text:bookmark-end text:name="__RefHeading___download_16"/><text:bookmark-end text:name="download"/></text:h>
      <text:h text:style-name="Heading_20_3" text:outline-level="3"><text:bookmark-start text:name="__RefHeading___sdp-1000ex_fw_file_17"/><text:bookmark-start text:name="sdp-1000ex_fw_file"/>sDP-1000EX FW file<text:bookmark-end text:name="__RefHeading___sdp-1000ex_fw_file_17"/><text:bookmark-end text:name="sdp-1000ex_fw_file"/></text:h>
      <text:list text:style-name="List_20_1" text:continue-numbering="false">
        <text:list-item>
          <text:p text:style-name="List_20_1_Content_First"> <text:a xlink:type="simple" xlink:href="http://sotm-audio.com/data/FW/sDP-1000EX/sDP-1000Ex_V2.1_20190705.zip" text:style-name="Internet_20_link" text:visited-style-name="Visited_20_Internet_20_Link">sDP-1000Ex_V2.1_20190705.zip</text:a></text:p>
        </text:list-item>
        <text:list-item>
          <text:p text:style-name="List_20_1_Content_Last"> <text:a xlink:type="simple" xlink:href="http://sotm-audio.com/data/FW/sDP-1000EX/app_usb_aud_l1_2xoxs_v6.c2.bin" text:style-name="Internet_20_link" text:visited-style-name="Visited_20_Internet_20_Link">app_usb_aud_l1_2xoxs_v6.c2.bin</text:a></text:p>
        </text:list-item>
      </text:list>
      <text:h text:style-name="Heading_20_3" text:outline-level="3"><text:bookmark-start text:name="__RefHeading___utilities_18"/><text:bookmark-start text:name="utilities"/>Utilities<text:bookmark-end text:name="__RefHeading___utilities_18"/><text:bookmark-end text:name="utilities"/></text:h>
      <text:list text:style-name="List_20_1" text:continue-numbering="false">
        <text:list-item>
          <text:p text:style-name="List_20_1_Content_First"> <text:a xlink:type="simple" xlink:href="http://ww1.microchip.com/downloads/en/DeviceDoc/JRE%20-%20Flip%20Installer%20-%203.4.7.112.exe" text:style-name="Internet_20_link" text:visited-style-name="Visited_20_Internet_20_Link">Flip 3.4.7 software</text:a></text:p>
        </text:list-item>
        <text:list-item>
          <text:p text:style-name="List_20_1_Content_Last"> <text:a xlink:type="simple" xlink:href="http://www.sotm-audio.com/files/Drivers/SOtM_USB_Audio_2.0_Driver_v2.23.0.zip?f8ee08&amp;f8ee08" text:style-name="Internet_20_link" text:visited-style-name="Visited_20_Internet_20_Link">SOtM USB Audio 2.0 Driver v2.23.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how_to_upgrade_sdp-1000ex_fw</dc:title>
  </office:meta>
</office:document-meta>
</file>