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94efb515bff6f5505c500784de5e23.png"/>
  <manifest:file-entry manifest:media-type="image/png" manifest:full-path="Pictures/7eac5bccc020e925b144ec9808dc32f0.png"/>
  <manifest:file-entry manifest:media-type="image/png" manifest:full-path="Pictures/4ba44d69917b024345d334a29d7be34a.png"/>
  <manifest:file-entry manifest:media-type="image/png" manifest:full-path="Pictures/1355cc83c260fe8f5184222c52d1d252.png"/>
  <manifest:file-entry manifest:media-type="image/png" manifest:full-path="Pictures/09ced04c66f971b1ddf199a66244774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inimserver"/><text:bookmark-start text:name="__RefHeading___minimserver_1"/><text:bookmark-start text:name="minimserver"/>MinimServer<text:bookmark-end text:name="__RefHeading___minimserver_1"/><text:bookmark-end text:name="minimserver"/></text:h>
      <text:p text:style-name="Text_20_body"><text:a xlink:type="simple" xlink:href="http://minimserver.com/features.html" text:style-name="Internet_20_link" text:visited-style-name="Visited_20_Internet_20_Link">MinimServer</text:a> is one of the best UPnP Audio Server. MinimServer collects user's music intelligently and operates by DLNA control point such as Bubble UPNP. You can search and playback your music files more convenient.</text:p>
      <text:p text:style-name="Text_20_body">MinimServer should be installed by an user. Installation is available in MinimServer config page.
<draw:frame draw:style-name="mediacenter" draw:name="0" text:anchor-type="paragraph" draw:z-index="0" svg:width="15.875cm" svg:height="11.850352112676cm"><draw:image xlink:href="Pictures/c694efb515bff6f5505c500784de5e23.png" xlink:type="simple" xlink:show="embed" xlink:actuate="onLoad"/></draw:frame></text:p>
      <text:p text:style-name="Text_20_body">MinimServer can be controlled in MinimServer config such as start, open, stop or restart after installation done.
<draw:frame draw:style-name="mediacenter" draw:name="1" text:anchor-type="paragraph" draw:z-index="1" svg:width="15.875cm" svg:height="11.850352112676cm"><draw:image xlink:href="Pictures/7eac5bccc020e925b144ec9808dc32f0.png" xlink:type="simple" xlink:show="embed" xlink:actuate="onLoad"/></draw:frame></text:p>
      <text:p text:style-name="Text_20_body">Content directory of MinimServer setting has to be set in MinimServer config page which could be open after starting MinimServer.
<draw:frame draw:style-name="mediacenter" draw:name="2" text:anchor-type="paragraph" draw:z-index="2" svg:width="15.875cm" svg:height="6.4777298850575cm"><draw:image xlink:href="Pictures/4ba44d69917b024345d334a29d7be34a.png" xlink:type="simple" xlink:show="embed" xlink:actuate="onLoad"/></draw:frame></text:p>
      <text:p text:style-name="Text_20_body">First to use, you have to accept MinimServer license terms.
<draw:frame draw:style-name="mediacenter" draw:name="3" text:anchor-type="paragraph" draw:z-index="3" svg:width="15.875cm" svg:height="10.583333333333cm"><draw:image xlink:href="Pictures/1355cc83c260fe8f5184222c52d1d252.png" xlink:type="simple" xlink:show="embed" xlink:actuate="onLoad"/></draw:frame>
<draw:frame draw:style-name="mediacenter" draw:name="4" text:anchor-type="paragraph" draw:z-index="4" svg:width="15.875cm" svg:height="10.583333333333cm"><draw:image xlink:href="Pictures/09ced04c66f971b1ddf199a66244774c.pn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list text:style-name="List_20_1" text:continue-numbering="false">
              <text:list-item>
                <text:p text:style-name="List_20_1_Content_First"> Content directory shoule be /mw/data/music to collect musics in Eunhasu system.</text:p>
              </text:list-item>
              <text:list-item>
                <text:p text:style-name="List_20_1_Content_Last"> If /mw/data/music space are 100% full, the main system would be in abnormal status and not be operating normally.</text:p>
              </text:list-item>
            </text:list>
          </table:table-cell>
        </table:table-row>
      </table:table>
      <text:p text:style-name="Horizontal_20_Line"/>
      <text:p text:style-name="Text_20_body">Last Updat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minimserver</dc:title>
  </office:meta>
</office:document-meta>
</file>