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fa18af85fe7720becd7c0fe957dbf0.png"/>
  <manifest:file-entry manifest:media-type="image/png" manifest:full-path="Pictures/28fcac1714f7781e9d67e132486cf756.png"/>
  <manifest:file-entry manifest:media-type="image/png" manifest:full-path="Pictures/79b3d113efbfe01d0acb49d0ab63d5d3.png"/>
  <manifest:file-entry manifest:media-type="image/png" manifest:full-path="Pictures/3152111d548bb9ca707b02d3e27541b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hairport"/><text:bookmark-start text:name="__RefHeading___shairport_1"/><text:bookmark-start text:name="shairport"/>Shairport<text:bookmark-end text:name="__RefHeading___shairport_1"/><text:bookmark-end text:name="shairport"/></text:h>
      <text:p text:style-name="Text_20_body">Shairport is a clone of Apple<text:span text:style-name="sup">®</text:span>'s AirPlay<text:span text:style-name="sup">®</text:span> feature. You can playback music when you used AirPlay<text:span text:style-name="sup">®</text:span> of Apple<text:span text:style-name="sup">®</text:span> product.</text:p>
      <text:p text:style-name="Text_20_body"><draw:frame draw:style-name="mediacenter" draw:name="0" text:anchor-type="paragraph" draw:z-index="0" svg:width="15.875cm" svg:height="12.232855361596cm"><draw:image xlink:href="Pictures/8bfa18af85fe7720becd7c0fe957dbf0.png" xlink:type="simple" xlink:show="embed" xlink:actuate="onLoad"/></draw:frame>
Shairport config page is simple and just select output audio. 'Name' item is for Apple<text:span text:style-name="sup">®</text:span> iDevices.</text:p>
      <text:p text:style-name="Horizontal_20_Line"/>
      <text:p text:style-name="Text_20_body">Example operation by Music app. Other apps could be different UI/UX to select audio output.
<draw:frame draw:style-name="mediacenter" draw:name="1" text:anchor-type="paragraph" draw:z-index="1" svg:width="9.921875cm" svg:height="17.647708333333cm"><draw:image xlink:href="Pictures/28fcac1714f7781e9d67e132486cf756.png" xlink:type="simple" xlink:show="embed" xlink:actuate="onLoad"/></draw:frame>
Touch airplay icon at bottom of Music app,</text:p>
      <text:p text:style-name="Text_20_body"><draw:frame draw:style-name="mediacenter" draw:name="2" text:anchor-type="paragraph" draw:z-index="2" svg:width="9.921875cm" svg:height="17.647708333333cm"><draw:image xlink:href="Pictures/79b3d113efbfe01d0acb49d0ab63d5d3.png" xlink:type="simple" xlink:show="embed" xlink:actuate="onLoad"/></draw:frame>
You can select output device like screen shot. Like example capture screen, if you select sMS-200, music would be out from sMS-200 device.</text:p>
      <text:p text:style-name="Text_20_body"><draw:frame draw:style-name="mediacenter" draw:name="3" text:anchor-type="paragraph" draw:z-index="3" svg:width="9.921875cm" svg:height="17.647708333333cm"><draw:image xlink:href="Pictures/3152111d548bb9ca707b02d3e27541bb.png" xlink:type="simple" xlink:show="embed" xlink:actuate="onLoad"/></draw:frame>
finish setting.</text:p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hairport</dc:title>
  </office:meta>
</office:document-meta>
</file>