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  <manifest:file-entry manifest:media-type="image/png" manifest:full-path="Pictures/3ba19455cf42c8a7bb6e4247e5b974f4.png"/>
  <manifest:file-entry manifest:media-type="image/png" manifest:full-path="Pictures/d671fd90172ff925dce41f9eae5489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p text:style-name="Text_20_body">sMS-200 is a new generation of mini network player.</text:p>
      <text:list text:style-name="List_20_1" text:continue-numbering="false">
        <text:list-item>
          <text:p text:style-name="List_20_1_Content_First"> <text:a xlink:type="simple" xlink:href="http://www.sotm-audio.com/sotmwp/english/portfolio-item/sms-200/" text:style-name="Internet_20_link" text:visited-style-name="Visited_20_Internet_20_Link">Description</text:a></text:p>
        </text:list-item>
        <text:list-item>
          <text:p text:style-name="List_20_1_Content"> <text:a xlink:type="simple" xlink:href="https://wiki.sotm-audio.com/doku.php?id=en:eunhasu:start" text:style-name="Internet_20_link" text:visited-style-name="Visited_20_Internet_20_Link">Eunhasu usage</text:a></text:p>
        </text:list-item>
        <text:list-item>
          <text:p text:style-name="List_20_1_Content_Last"> <text:a xlink:type="simple" xlink:href="https://wiki.sotm-audio.com/doku.php?id=en:sms-200_user_guide" text:style-name="Internet_20_link" text:visited-style-name="Visited_20_Internet_20_Link">sMS-200 User Guide</text:a></text:p>
        </text:list-item>
      </text:list>
      <text:h text:style-name="Heading_20_1" text:outline-level="1"><text:bookmark-start text:name="__RefHeading___exterior_2"/><text:bookmark-start text:name="exterior"/>Exterior<text:bookmark-end text:name="__RefHeading___exterior_2"/><text:bookmark-end text:name="exterior"/></text:h>
      <text:p text:style-name="Text_20_body"><draw:frame draw:style-name="mediacenter" draw:name="2" text:anchor-type="paragraph" draw:z-index="2" svg:width="10.583333333333cm" svg:height="5.8344017094017cm"><draw:image xlink:href="Pictures/3ba19455cf42c8a7bb6e4247e5b974f4.png" xlink:type="simple" xlink:show="embed" xlink:actuate="onLoad"/></draw:frame></text:p>
      <text:list text:style-name="Numbering_20_1" text:continue-numbering="false">
        <text:list-item>
          <text:p text:style-name="Numbering_20_1_Content_First"> Power and status indicator lamp: The lamp illuminates when the unit is powered ON and blinks according to its operational status.</text:p>
        </text:list-item>
        <text:list-item>
          <text:p text:style-name="Numbering_20_1_Content_Last"> Operating indicator lamp: The lamp blinks according to its operational status.</text:p>
        </text:list-item>
      </text:list>
      <text:p text:style-name="Text_20_body"><draw:frame draw:style-name="mediacenter" draw:name="3" text:anchor-type="paragraph" draw:z-index="3" svg:width="10.583333333333cm" svg:height="6.8729043392505cm"><draw:image xlink:href="Pictures/d671fd90172ff925dce41f9eae54890b.png" xlink:type="simple" xlink:show="embed" xlink:actuate="onLoad"/></draw:frame></text:p>
      <text:list text:style-name="Numbering_20_1" text:continue-numbering="false">
        <text:list-item>
          <text:p text:style-name="Numbering_20_1_Content_First"> Power input jack : Connect to a power supply.</text:p>
        </text:list-item>
        <text:list-item>
          <text:p text:style-name="Numbering_20_1_Content"> High-End audio grade USB port : Connect to USB audio device.</text:p>
        </text:list-item>
        <text:list-item>
          <text:p text:style-name="Numbering_20_1_Content"> USB 2.0 port : Connect to USB storage device.</text:p>
        </text:list-item>
        <text:list-item>
          <text:p text:style-name="Numbering_20_1_Content"> microSD card connector : The micro SD card which the product OS is loaded on is inserted.</text:p>
          <text:list text:style-name="List_20_1">
            <text:list-item>
              <text:p text:style-name="List_20_1_Content"> Caution: do not pull out the micro SD card while the unit is powered on. Product might be damaged.</text:p>
            </text:list-item>
          </text:list>
        </text:list-item>
        <text:list-item>
          <text:p text:style-name="Numbering_20_1_Content"> LAN port : Connect to a router by network cable.</text:p>
        </text:list-item>
        <text:list-item>
          <text:p text:style-name="Numbering_20_1_Content_Last"> Reset switch : Reset the product by for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</dc:title>
  </office:meta>
</office:document-meta>
</file>