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db01ce2cd0ec985cf668c0a34a318cc.png"/>
  <manifest:file-entry manifest:media-type="image/png" manifest:full-path="Pictures/ae36f3031a4e13014095bc4c92b55216.png"/>
  <manifest:file-entry manifest:media-type="image/png" manifest:full-path="Pictures/c34d3bdd9a5e2e15a7c071438efc764e.png"/>
  <manifest:file-entry manifest:media-type="image/png" manifest:full-path="Pictures/72bf143c7afacb21e4d0978fdd2073a0.png"/>
  <manifest:file-entry manifest:media-type="image/png" manifest:full-path="Pictures/ae62a655bdb719d8a97fa9645881da08.png"/>
  <manifest:file-entry manifest:media-type="image/png" manifest:full-path="Pictures/c7fe67492bfba31b8914f128db4144f0.png"/>
  <manifest:file-entry manifest:media-type="image/png" manifest:full-path="Pictures/60517f38f7a5db8a5782493dcfe8e9e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queezelite"/><text:bookmark-start text:name="__RefHeading___squeezelitelogitech_media_server_1"/><text:bookmark-start text:name="squeezelitelogitech_media_server"/>Squeezelite / Logitech Media Server<text:bookmark-end text:name="__RefHeading___squeezelitelogitech_media_server_1"/><text:bookmark-end text:name="squeezelitelogitech_media_server"/></text:h>
      <text:p text:style-name="Text_20_body">Squeezelite is a network music player which could be used with Logitech Media Server(aka. LMS). Eunhasu has LMS inside of itself which is available of Tidal, Qobuz and internet radio.</text:p>
      <text:p text:style-name="Text_20_body"><draw:frame draw:style-name="mediacenter" draw:name="full Legend" text:anchor-type="paragraph" draw:z-index="0" svg:width="42.915416666667cm" style:rel-width="100%"><draw:text-box><text:p text:style-name="legendcenter"><draw:frame draw:style-name="mediacenter" draw:name="full" text:anchor-type="paragraph" draw:z-index="0" svg:width="42.915416666667cm" style:rel-width="100%" svg:height="23.230416666667cm" style:rel-height="scale"><draw:image xlink:href="Pictures/5db01ce2cd0ec985cf668c0a34a318cc.png" xlink:type="simple" xlink:show="embed" xlink:actuate="onLoad"/></draw:frame>full</text:p></draw:text-box></draw:frame></text:p>
      <text:list text:style-name="List_20_1" text:continue-numbering="false">
        <text:list-item>
          <text:p text:style-name="List_20_1_Content_First"> <text:span text:style-name="Strong_20_Emphasis">Name</text:span>: A name of Squeezelite device appears on LMS. This could be changed if you would newly name on it.</text:p>
        </text:list-item>
        <text:list-item>
          <text:p text:style-name="List_20_1_Content"> <text:span text:style-name="Strong_20_Emphasis">Audio device config</text:span>: Select a radio button of USB DAC which is going to be used and click ‘Save changes’ to use the USB DAC.</text:p>
          <text:list text:style-name="List_20_1">
            <text:list-item>
              <text:p text:style-name="List_20_1_Content"> <text:span text:style-name="Strong_20_Emphasis">Setting mode</text:span>: If you select the 'Default', the audio device is automatically set. If you select 'Custom', you can set up your own audio device.</text:p>
            </text:list-item>
            <text:list-item>
              <text:p text:style-name="List_20_1_Content"> <text:span text:style-name="Strong_20_Emphasis">DSD mode</text:span>: Set the playback method to DoP or Native DSD. If you set to Native, make sure  your DAC supports native DSD playback.</text:p>
            </text:list-item>
            <text:list-item>
              <text:p text:style-name="List_20_1_Content"> <text:span text:style-name="Strong_20_Emphasis">Buffer time</text:span>: Set the buffer length of music file data to be transmitted to the audio device in microseconds.</text:p>
            </text:list-item>
            <text:list-item>
              <text:p text:style-name="List_20_1_Content"> <text:span text:style-name="Strong_20_Emphasis">Period count</text:span>: Set the transmission period of the music file data of the audio device.</text:p>
            </text:list-item>
            <text:list-item>
              <text:p text:style-name="List_20_1_Content"> <text:span text:style-name="Strong_20_Emphasis">Sample format</text:span>: Set the music file transmission format (sample format) supported by the connected audio device. (Hovering the mouse cursor over the text box will display the maximum sample format of the connected Audio device.)</text:p>
            </text:list-item>
            <text:list-item>
              <text:p text:style-name="List_20_1_Content"> <text:span text:style-name="Strong_20_Emphasis">Max sample rate</text:span>: Set the sample rate for the connected audio device which it can be supportive. (Hovering the mouse cursor over the text box displays the maximum sample rate.)</text:p>
            </text:list-item>
            <text:list-item>
              <text:p text:style-name="List_20_1_Content"> <text:span text:style-name="Strong_20_Emphasis">Internal buffer</text:span>: Specifiy the maximum buffer size in kilobytes for audio processing.</text:p>
            </text:list-item>
          </text:list>
        </text:list-item>
        <text:list-item>
          <text:p text:style-name="List_20_1_Content"> <text:span text:style-name="Strong_20_Emphasis">Clear artwork.db</text:span>: Use when icons in LMS shatter. You should rescan in LMS after that.</text:p>
        </text:list-item>
        <text:list-item>
          <text:p text:style-name="List_20_1_Content_Last"> <text:span text:style-name="Strong_20_Emphasis">Remove config cache</text:span>: Delete the LMS configuration cache files.</text:p>
        </text:list-item>
      </text:list>
      <text:h text:style-name="Heading_20_2" text:outline-level="2"><text:bookmark-start text:name="__RefHeading___configuration_2"/><text:bookmark-start text:name="configuration"/>Configuration<text:bookmark-end text:name="__RefHeading___configuration_2"/><text:bookmark-end text:name="configuration"/></text:h>
      <text:p text:style-name="Text_20_body">Check your DAC's capability.
<draw:frame draw:style-name="mediacenter" draw:name="1" text:anchor-type="paragraph" draw:z-index="1" svg:width="13.81125cm" svg:height="12.647083333333cm"><draw:image xlink:href="Pictures/ae36f3031a4e13014095bc4c92b55216.png" xlink:type="simple" xlink:show="embed" xlink:actuate="onLoad"/></draw:frame></text:p>
      <text:p text:style-name="Text_20_body">Input 'Max samplerate' and 'Sample format' by DAC information. Please refer to highlighted part.
<draw:frame draw:style-name="mediacenter" draw:name="2" text:anchor-type="paragraph" draw:z-index="2" svg:width="25.982083333333cm" style:rel-width="100%" svg:height="3.413125cm" style:rel-height="scale"><draw:image xlink:href="Pictures/c34d3bdd9a5e2e15a7c071438efc764e.png" xlink:type="simple" xlink:show="embed" xlink:actuate="onLoad"/></draw:frame></text:p>
      <text:h text:style-name="Heading_20_2" text:outline-level="2"><text:bookmark-start text:name="__RefHeading___lms_library_rescan_guide_3"/><text:bookmark-start text:name="lms_library_rescan_guide"/>LMS library rescan guide<text:bookmark-end text:name="__RefHeading___lms_library_rescan_guide_3"/><text:bookmark-end text:name="lms_library_rescan_guide"/></text:h>
      <text:p text:style-name="Text_20_body">Move on to Settings menu page.
<draw:frame draw:style-name="mediacenter" draw:name="3" text:anchor-type="paragraph" draw:z-index="3" svg:width="15.875cm" svg:height="10.474897540984cm"><draw:image xlink:href="Pictures/72bf143c7afacb21e4d0978fdd2073a0.png" xlink:type="simple" xlink:show="embed" xlink:actuate="onLoad"/></draw:frame></text:p>
      <text:p text:style-name="Text_20_body">Click “Rescan” button to start scan on Basic Settings tab.
<draw:frame draw:style-name="mediacenter" draw:name="4" text:anchor-type="paragraph" draw:z-index="4" svg:width="15.875cm" svg:height="10.474897540984cm"><draw:image xlink:href="Pictures/ae62a655bdb719d8a97fa9645881da08.png" xlink:type="simple" xlink:show="embed" xlink:actuate="onLoad"/></draw:frame></text:p>
      <text:p text:style-name="Text_20_body">Click “Scanning - View Progress” link at bottom of page if you'd like to see scanning states.
<draw:frame draw:style-name="mediacenter" draw:name="5" text:anchor-type="paragraph" draw:z-index="5" svg:width="15.875cm" svg:height="10.474897540984cm"><draw:image xlink:href="Pictures/c7fe67492bfba31b8914f128db4144f0.png" xlink:type="simple" xlink:show="embed" xlink:actuate="onLoad"/></draw:frame></text:p>
      <text:p text:style-name="Text_20_body">Scanning states screen.
<draw:frame draw:style-name="mediacenter" draw:name="6" text:anchor-type="paragraph" draw:z-index="6" svg:width="15.875cm" svg:height="10.474897540984cm"><draw:image xlink:href="Pictures/60517f38f7a5db8a5782493dcfe8e9eb.png" xlink:type="simple" xlink:show="embed" xlink:actuate="onLoad"/></draw:frame></text:p>
      <text:p text:style-name="Horizontal_20_Line"/>
      <text:p text:style-name="Text_20_body">How to use Tidal in LMS
<text:a xlink:type="simple" xlink:href="http://docs.sotm-audio.com/doku.php?id=how_to_use_tidal_in_lms" text:style-name="Internet_20_link" text:visited-style-name="Visited_20_Internet_20_Link">http://docs.sotm-audio.com/doku.php?id=how_to_use_tidal_in_lms</text:a></text:p>
      <text:p text:style-name="Horizontal_20_Line"/>
      <text:p text:style-name="Text_20_body">Video: how to install and set Spotify plugin in LMS; Spotify premium account requir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squeezelite</dc:title>
  </office:meta>
</office:document-meta>
</file>