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stalling_eunhasu_os"/><text:bookmark-start text:name="__RefHeading___usb_설치_디스크_만들기_1"/><text:bookmark-start text:name="usb_설치_디스크_만들기"/>USB 설치 디스크 만들기<text:bookmark-end text:name="__RefHeading___usb_설치_디스크_만들기_1"/><text:bookmark-end text:name="usb_설치_디스크_만들기"/></text:h>
      <text:h text:style-name="Heading_20_3" text:outline-level="3"><text:bookmark-start text:name="__RefHeading___iso_이미지_다운로드_2"/><text:bookmark-start text:name="iso_이미지_다운로드"/>ISO 이미지 다운로드<text:bookmark-end text:name="__RefHeading___iso_이미지_다운로드_2"/><text:bookmark-end text:name="iso_이미지_다운로드"/></text:h>
      <text:list text:style-name="List_20_1" text:continue-numbering="false">
        <text:list-item>
          <text:p text:style-name="LastListParagraph_List_20_1_Content_First">  [Eunhasu ISO image file]</text:p>
        </text:list-item>
      </text:list>
      <text:h text:style-name="Heading_20_3" text:outline-level="3"><text:bookmark-start text:name="__RefHeading___rufus_프로그램_다운로드_3"/><text:bookmark-start text:name="rufus_프로그램_다운로드"/>Rufus 프로그램 다운로드<text:bookmark-end text:name="__RefHeading___rufus_프로그램_다운로드_3"/><text:bookmark-end text:name="rufus_프로그램_다운로드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usb_설치_디스크_만들기_4"/><text:bookmark-start text:name="usb_설치_디스크_만들기1"/>USB 설치 디스크 만들기<text:bookmark-end text:name="__RefHeading___usb_설치_디스크_만들기_4"/><text:bookmark-end text:name="usb_설치_디스크_만들기1"/></text:h>
      <text:list text:style-name="Numbering_20_1" text:continue-numbering="false">
        <text:list-item>
          <text:p text:style-name="Numbering_20_1_Content_First"> 8GB 이상 USB 메모리 준비</text:p>
        </text:list-item>
        <text:list-item>
          <text:p text:style-name="Numbering_20_1_Content_Last"> DD Image mode로 Write하기</text:p>
        </text:list-item>
      </text:list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eunhasu_os_설치하기_5"/><text:bookmark-start text:name="eunhasu_os_설치하기"/>Eunhasu OS 설치하기<text:bookmark-end text:name="__RefHeading___eunhasu_os_설치하기_5"/><text:bookmark-end text:name="eunhasu_os_설치하기"/></text:h>
      <text:h text:style-name="Heading_20_3" text:outline-level="3"><text:bookmark-start text:name="__RefHeading___usb_메모리를_smb-q370_usb_포트에_삽입하기_6"/><text:bookmark-start text:name="usb_메모리를_smb-q370_usb_포트에_삽입하기"/>USB 메모리를 sMB-Q370 USB 포트에 삽입하기<text:bookmark-end text:name="__RefHeading___usb_메모리를_smb-q370_usb_포트에_삽입하기_6"/><text:bookmark-end text:name="usb_메모리를_smb-q370_usb_포트에_삽입하기"/></text:h>
      <text:h text:style-name="Heading_20_3" text:outline-level="3"><text:bookmark-start text:name="__RefHeading___smb-q370과_lcd모니터를_hdmi_케이블로_연결하기_7"/><text:bookmark-start text:name="smb-q370과_lcd모니터를_hdmi_케이블로_연결하기"/>sMB-Q370과 LCD모니터를 HDMI 케이블로 연결하기<text:bookmark-end text:name="__RefHeading___smb-q370과_lcd모니터를_hdmi_케이블로_연결하기_7"/><text:bookmark-end text:name="smb-q370과_lcd모니터를_hdmi_케이블로_연결하기"/></text:h>
      <text:h text:style-name="Heading_20_3" text:outline-level="3"><text:bookmark-start text:name="__RefHeading___smb-q370에_usb_키보드를_연결하고_전원을_켜기_8"/><text:bookmark-start text:name="smb-q370에_usb_키보드를_연결하고_전원을_켜기"/>sMB-Q370에 USB 키보드를 연결하고 전원을 켜기<text:bookmark-end text:name="__RefHeading___smb-q370에_usb_키보드를_연결하고_전원을_켜기_8"/><text:bookmark-end text:name="smb-q370에_usb_키보드를_연결하고_전원을_켜기"/></text:h>
      <text:h text:style-name="Heading_20_3" text:outline-level="3"><text:bookmark-start text:name="__RefHeading___전원을_켬과_동시에_f7_버튼을_클릭하여_부팅_디스크_선택_화면으로_이동하기_9"/><text:bookmark-start text:name="전원을_켬과_동시에_f7_버튼을_클릭하여_부팅_디스크_선택_화면으로_이동하기"/>전원을 켬과 동시에 F7 버튼을 클릭하여 부팅 디스크 선택 화면으로 이동하기<text:bookmark-end text:name="__RefHeading___전원을_켬과_동시에_f7_버튼을_클릭하여_부팅_디스크_선택_화면으로_이동하기_9"/><text:bookmark-end text:name="전원을_켬과_동시에_f7_버튼을_클릭하여_부팅_디스크_선택_화면으로_이동하기"/></text:h>
      <text:h text:style-name="Heading_20_3" text:outline-level="3"><text:bookmark-start text:name="__RefHeading___삽입된_usb_메모리를_선택하고_부팅을_시작하기_10"/><text:bookmark-start text:name="삽입된_usb_메모리를_선택하고_부팅을_시작하기"/>삽입된 USB 메모리를 선택하고 부팅을 시작하기<text:bookmark-end text:name="__RefHeading___삽입된_usb_메모리를_선택하고_부팅을_시작하기_10"/><text:bookmark-end text:name="삽입된_usb_메모리를_선택하고_부팅을_시작하기"/></text:h>
      <text:h text:style-name="Heading_20_3" text:outline-level="3"><text:bookmark-start text:name="__RefHeading___클론질라_첫_화면에서_첫번째_줄_선택하기_11"/><text:bookmark-start text:name="클론질라_첫_화면에서_첫번째_줄_선택하기"/>클론질라 첫 화면에서 첫번째 줄 선택하기<text:bookmark-end text:name="__RefHeading___클론질라_첫_화면에서_첫번째_줄_선택하기_11"/><text:bookmark-end text:name="클론질라_첫_화면에서_첫번째_줄_선택하기"/></text:h>
      <text:p text:style-name="Text_20_body">Clonezilla live with img Eunhasu-V0.5.5_sMB-Q370_60G_2023-11-29-01-img (VGA 800×600)</text:p>
      <text:h text:style-name="Heading_20_3" text:outline-level="3"><text:bookmark-start text:name="__RefHeading___설치_디스크_선택하기_12"/><text:bookmark-start text:name="설치_디스크_선택하기"/>설치 디스크 선택하기<text:bookmark-end text:name="__RefHeading___설치_디스크_선택하기_12"/><text:bookmark-end text:name="설치_디스크_선택하기"/></text:h>
      <text:list text:style-name="Numbering_20_1" text:continue-numbering="false">
        <text:list-item>
          <text:p text:style-name="Numbering_20_1_Content_First"> M.2(NVME) Disk는 nvme0n1 or nvme0n2</text:p>
        </text:list-item>
        <text:list-item>
          <text:p text:style-name="Numbering_20_1_Content_Last"> SATA Disk는 sda or sdb</text:p>
        </text:list-item>
      </text:list>
      <text:h text:style-name="Heading_20_3" text:outline-level="3"><text:bookmark-start text:name="__RefHeading___설치_진행_여부를_묻는_질문_yn_또는_enter_에_y_입력_또는_enter_누르기_13"/><text:bookmark-start text:name="설치_진행_여부를_묻는_질문_yn_또는_enter_에_y_입력_또는_enter_누르기"/>설치 진행 여부를 묻는 질문 (y/n 또는 Enter)에 y 입력 또는 Enter 누르기<text:bookmark-end text:name="__RefHeading___설치_진행_여부를_묻는_질문_yn_또는_enter_에_y_입력_또는_enter_누르기_13"/><text:bookmark-end text:name="설치_진행_여부를_묻는_질문_yn_또는_enter_에_y_입력_또는_enter_누르기"/></text:h>
      <text:h text:style-name="Heading_20_3" text:outline-level="3"><text:bookmark-start text:name="__RefHeading___설치가_완료되면_리부팅_14"/><text:bookmark-start text:name="설치가_완료되면_리부팅"/>설치가 완료되면 리부팅<text:bookmark-end text:name="__RefHeading___설치가_완료되면_리부팅_14"/><text:bookmark-end text:name="설치가_완료되면_리부팅"/></text:h>
      <text:h text:style-name="Heading_20_2" text:outline-level="2"><text:bookmark-start text:name="__RefHeading___partition을_disk_최대_용량으로_확장하기_15"/><text:bookmark-start text:name="partition을_disk_최대_용량으로_확장하기"/>Partition을 Disk 최대 용량으로 확장하기<text:bookmark-end text:name="__RefHeading___partition을_disk_최대_용량으로_확장하기_15"/><text:bookmark-end text:name="partition을_disk_최대_용량으로_확장하기"/></text:h>
      <text:h text:style-name="Heading_20_3" text:outline-level="3"><text:bookmark-start text:name="__RefHeading___eunhasu_콘솔창에서_로그인_16"/><text:bookmark-start text:name="eunhasu_콘솔창에서_로그인"/>Eunhasu 콘솔창에서 로그인<text:bookmark-end text:name="__RefHeading___eunhasu_콘솔창에서_로그인_16"/><text:bookmark-end text:name="eunhasu_콘솔창에서_로그인"/></text:h>
      <text:p text:style-name="Text_20_body">(ID: root / P/W: sotmaudio)</text:p>
      <text:h text:style-name="Heading_20_3" text:outline-level="3"><text:bookmark-start text:name="__RefHeading___로그인된_콘솔창에_mc_입력_17"/><text:bookmark-start text:name="로그인된_콘솔창에_mc_입력"/>로그인된 콘솔창에 "mc" 입력<text:bookmark-end text:name="__RefHeading___로그인된_콘솔창에_mc_입력_17"/><text:bookmark-end text:name="로그인된_콘솔창에_mc_입력"/></text:h>
      <text:h text:style-name="Heading_20_3" text:outline-level="3"><text:bookmark-start text:name="__RefHeading___rootinstall_폴더에_접근_18"/><text:bookmark-start text:name="rootinstall_폴더에_접근"/>/root/install 폴더에 접근<text:bookmark-end text:name="__RefHeading___rootinstall_폴더에_접근_18"/><text:bookmark-end text:name="rootinstall_폴더에_접근"/></text:h>
      <text:h text:style-name="Heading_20_3" text:outline-level="3"><text:bookmark-start text:name="__RefHeading___디스크_용량_확장_파일_실행_19"/><text:bookmark-start text:name="디스크_용량_확장_파일_실행"/>디스크 용량 확장 파일 실행<text:bookmark-end text:name="__RefHeading___디스크_용량_확장_파일_실행_19"/><text:bookmark-end text:name="디스크_용량_확장_파일_실행"/></text:h>
      <text:list text:style-name="Numbering_20_1" text:continue-numbering="false">
        <text:list-item>
          <text:p text:style-name="Numbering_20_1_Content_First"> M.2(NVME) Disk는 setup_nvme.sh 파일을 실행</text:p>
        </text:list-item>
        <text:list-item>
          <text:p text:style-name="Numbering_20_1_Content_Last"> SATA Disk는 setup_sata.sh 파일을 실행</text:p>
        </text:list-item>
      </text:list>
      <text:h text:style-name="Heading_20_3" text:outline-level="3"><text:bookmark-start text:name="__RefHeading___smb-q370_리부팅_20"/><text:bookmark-start text:name="smb-q370_리부팅"/>sMB-Q370 리부팅<text:bookmark-end text:name="__RefHeading___smb-q370_리부팅_20"/><text:bookmark-end text:name="smb-q370_리부팅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nstalling_eunhasu_os</dc:title>
  </office:meta>
</office:document-meta>
</file>