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3c2b0f12a4a857df03174e2b0e4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cd_ripping"/><text:bookmark-start text:name="__RefHeading___cd_ripping_1"/><text:bookmark-start text:name="cd_ripping"/>CD Ripping<text:bookmark-end text:name="__RefHeading___cd_ripping_1"/><text:bookmark-end text:name="cd_ripping"/></text:h>
      <text:p text:style-name="Text_20_body">지원되는 포맷 형식은 aiff, mp3, wav 와 flac입니다.  'Automatic' 리핑 모드 선택 시, 드라이브에 CD를 삽입하면 자동으로 리핑이 시작됩니다. 리핑되는 파일 경로는 변경할 수 없습니다. 리핑된 파일은\\eunhasu\mwdata\music\ripping 폴더에서 확인할 수 있습니다.</text:p>
      <text:p text:style-name="Text_20_body"><draw:frame draw:style-name="media" draw:name="0" text:anchor-type="as-char" draw:z-index="0" svg:width="15.875cm" svg:height="12.013855661882cm"><draw:image xlink:href="Pictures/d53c2b0f12a4a857df03174e2b0e406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heck the optical disk drive first before you try to rip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cd_ripping</dc:title>
  </office:meta>
</office:document-meta>
</file>