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4d4f4c8dfdb532313fce33b426c13b.png"/>
  <manifest:file-entry manifest:media-type="image/png" manifest:full-path="Pictures/2ff14e17c98c868aeb71ff596539f625.png"/>
  <manifest:file-entry manifest:media-type="image/png" manifest:full-path="Pictures/902ee6c84f556451fb14fb181ee4d5b4.png"/>
  <manifest:file-entry manifest:media-type="image/png" manifest:full-path="Pictures/1b24e7eccc967be791ea40b219e93fa4.png"/>
  <manifest:file-entry manifest:media-type="image/png" manifest:full-path="Pictures/f429d40a77d5657c364bf18e33b1a8b1.png"/>
  <manifest:file-entry manifest:media-type="image/png" manifest:full-path="Pictures/e702214579a829b8700935052b82a450.png"/>
  <manifest:file-entry manifest:media-type="image/png" manifest:full-path="Pictures/5a1adc5a0aa772485153debd67fbe745.png"/>
  <manifest:file-entry manifest:media-type="image/png" manifest:full-path="Pictures/964acc96efad03a13b219f1fff0c7a1b.png"/>
  <manifest:file-entry manifest:media-type="image/png" manifest:full-path="Pictures/1a6a735b3a7959efce78f38c0c1e387a.png"/>
  <manifest:file-entry manifest:media-type="image/png" manifest:full-path="Pictures/d661781eba6842be746dca40b91fcc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:how_to_replace_sdp-1000_battery_pack"/>sDP-1000, sDP-1000EX 배터리 교체 방법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CAUTION</text:span></text:p>
            <text:list text:style-name="List_20_1" text:continue-numbering="false">
              <text:list-item>
                <text:p text:style-name="List_20_1_Content_First"> 가능한 물건을 구매한 구매처에 배터리 교체를 의뢰하여 작업을 진행하십시오.</text:p>
              </text:list-item>
              <text:list-item>
                <text:p text:style-name="List_20_1_Content"> 나사를 너무 새게 조이지 않도록 주의해 주십시오.</text:p>
              </text:list-item>
              <text:list-item>
                <text:p text:style-name="List_20_1_Content_Last"> 사용한 배터리는 폭발의 위험이 있으므로 재활용하여 주시기 바랍니다.</text:p>
              </text:list-item>
            </text:list>
          </table:table-cell>
        </table:table-row>
      </table:table>
      <text:p text:style-name="Text_20_body"><draw:frame draw:style-name="mediacenter" draw:name="0" text:anchor-type="paragraph" draw:z-index="0" svg:width="12.647083333333cm" svg:height="9.04875cm"><draw:image xlink:href="Pictures/384d4f4c8dfdb532313fce33b426c13b.png" xlink:type="simple" xlink:show="embed" xlink:actuate="onLoad"/></draw:frame>
십자 드라이버를 이용하여 제품 바닥면의 배터리 커퍼 외부나사 4개를 풀어줍니다. </text:p>
      <text:p text:style-name="Text_20_body"><draw:frame draw:style-name="mediacenter" draw:name="1" text:anchor-type="paragraph" draw:z-index="1" svg:width="12.647083333333cm" svg:height="9.0752083333333cm"><draw:image xlink:href="Pictures/2ff14e17c98c868aeb71ff596539f625.png" xlink:type="simple" xlink:show="embed" xlink:actuate="onLoad"/></draw:frame>
배터리커버를 열고, 좌측과 우측에 연결된 배터리 연결선을 분리합니다(가운데 연결선은 분리하지 않습니다.)</text:p>
      <text:p text:style-name="Text_20_body"><draw:frame draw:style-name="mediacenter" draw:name="2" text:anchor-type="paragraph" draw:z-index="2" svg:width="24.92375cm" style:rel-width="100%" svg:height="9.04875cm" style:rel-height="scale"><draw:image xlink:href="Pictures/902ee6c84f556451fb14fb181ee4d5b4.png" xlink:type="simple" xlink:show="embed" xlink:actuate="onLoad"/></draw:frame></text:p>
      <text:list text:style-name="Numbering_20_1" text:continue-numbering="false">
        <text:list-item>
          <text:p text:style-name="Numbering_20_1_Content_First"> 십자 드라이버를 이용하여 배터리커버 내부나사 4개를 풀어줍니다.</text:p>
        </text:list-item>
        <text:list-item>
          <text:p text:style-name="Numbering_20_1_Content_Last"> 배터리홀더에 감겨 있는 필라멘트 테이프를 제거합니다.</text:p>
        </text:list-item>
      </text:list>
      <text:p text:style-name="Text_20_body"><draw:frame draw:style-name="mediacenter" draw:name="3" text:anchor-type="paragraph" draw:z-index="3" svg:width="12.647083333333cm" svg:height="9.0752083333333cm"><draw:image xlink:href="Pictures/1b24e7eccc967be791ea40b219e93fa4.png" xlink:type="simple" xlink:show="embed" xlink:actuate="onLoad"/></draw:frame>
배터리홀더에서 기존 배터리팩 2개를 분리합니다(Tip. 커터 칼 등의 도구를 사용하면 쉽게 분리할 수 있습니다).</text:p>
      <text:p text:style-name="Text_20_body"><draw:frame draw:style-name="mediacenter" draw:name="4" text:anchor-type="paragraph" draw:z-index="4" svg:width="12.647083333333cm" svg:height="9.0752083333333cm"><draw:image xlink:href="Pictures/f429d40a77d5657c364bf18e33b1a8b1.png" xlink:type="simple" xlink:show="embed" xlink:actuate="onLoad"/></draw:frame>
배터리 홀더에 남아있는 양면테이프는 두꺼운 플라스틱 카드 등과 같은 도구를 이용하여 제거 합니다.</text:p>
      <text:p text:style-name="Text_20_body"><draw:frame draw:style-name="mediacenter" draw:name="5" text:anchor-type="paragraph" draw:z-index="5" svg:width="27.887083333333cm" style:rel-width="100%" svg:height="9.04875cm" style:rel-height="scale"><draw:image xlink:href="Pictures/e702214579a829b8700935052b82a450.png" xlink:type="simple" xlink:show="embed" xlink:actuate="onLoad"/></draw:frame>
새러운 배터리팩 아랫면의 양면테이프 커버를 제거 합니다. 그림과 같이 배터리팩을 배터리 홀더에 부착 합니다(단 2개의 배터리팩은 서로 접촉 되지 않도록 부착합니다).</text:p>
      <text:p text:style-name="Text_20_body"><draw:frame draw:style-name="mediacenter" draw:name="6" text:anchor-type="paragraph" draw:z-index="6" svg:width="12.647083333333cm" svg:height="9.0752083333333cm"><draw:image xlink:href="Pictures/5a1adc5a0aa772485153debd67fbe745.png" xlink:type="simple" xlink:show="embed" xlink:actuate="onLoad"/></draw:frame>
배터리홀더와 배터리팩이 완전히 밀착되도록 동봉된 필라멘트 테이프를 배터리홀더와 배터리팩 중앙에 둘러 감아 줍니다.</text:p>
      <text:p text:style-name="Text_20_body"><draw:frame draw:style-name="mediacenter" draw:name="7" text:anchor-type="paragraph" draw:z-index="7" svg:width="12.408958333333cm" svg:height="9.0752083333333cm"><draw:image xlink:href="Pictures/964acc96efad03a13b219f1fff0c7a1b.png" xlink:type="simple" xlink:show="embed" xlink:actuate="onLoad"/></draw:frame>
십자 드라이버를 이용하여 배터리커버 내부나사 4개를 조입니다. </text:p>
      <text:p text:style-name="Text_20_body"><draw:frame draw:style-name="mediacenter" draw:name="8" text:anchor-type="paragraph" draw:z-index="8" svg:width="12.620625cm" svg:height="9.0222916666667cm"><draw:image xlink:href="Pictures/1a6a735b3a7959efce78f38c0c1e387a.png" xlink:type="simple" xlink:show="embed" xlink:actuate="onLoad"/></draw:frame>
그림과 같이 배터리팩 연결선 커넥터의 평평한 면이 보이도록 하여 배터리팩 연결선을 아래에서 위 방향으로 연결하여 줍니다.</text:p>
      <text:p text:style-name="Text_20_body"><draw:frame draw:style-name="mediacenter" draw:name="9" text:anchor-type="paragraph" draw:z-index="9" svg:width="12.647083333333cm" svg:height="9.04875cm"><draw:image xlink:href="Pictures/d661781eba6842be746dca40b91fcc2d.png" xlink:type="simple" xlink:show="embed" xlink:actuate="onLoad"/></draw:frame>
십자 드라이버를 이용하여 배터리커버 외부 나사 4개를 조여 제품 바닥면에 고정합니다. 최종적으로 그림에 표시된 제품 받침대의 방향이 맞게 되었는지 확인합니다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how_to_replace_sdp-1000_battery_pack</dc:title>
  </office:meta>
</office:document-meta>
</file>