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a88069a8e656d2cf08ca2c63b231f3.png"/>
  <manifest:file-entry manifest:media-type="image/png" manifest:full-path="Pictures/49b6f31873c30a7064abec3dd92defdc.png"/>
  <manifest:file-entry manifest:media-type="image/png" manifest:full-path="Pictures/f5bfd93dbbc8b6b59d9aaee84f875b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hqplayer_naa"/><text:bookmark-start text:name="__RefHeading___hqplayer_naa_1"/><text:bookmark-start text:name="hqplayer_naa"/>HQPlayer NAA<text:bookmark-end text:name="__RefHeading___hqplayer_naa_1"/><text:bookmark-end text:name="hqplayer_naa"/></text:h>
      <text:p text:style-name="Text_20_body"><draw:frame draw:style-name="mediacenter" draw:name="0" text:anchor-type="paragraph" draw:z-index="0" svg:width="15.875cm" svg:height="12.431525735294cm"><draw:image xlink:href="Pictures/4da88069a8e656d2cf08ca2c63b231f3.png" xlink:type="simple" xlink:show="embed" xlink:actuate="onLoad"/></draw:frame><text:a xlink:type="simple" xlink:href="http://www.signalyst.com/" text:style-name="Internet_20_link" text:visited-style-name="Visited_20_Internet_20_Link">HQPlayer Desktop</text:a> 은 Windows, macOS, Linux 에서 동작하는 up-sampling이 가능한 고성능 미디어 플레이어입니다. HQPlayer NAA는 HQPlayer Desktop과 네트워크로 연결하여 음악을 재생하는 기능입니다. 특히 DSD 재생 기능이 탁월 합니다. HQPlayer NAA 는 음원을 전송해주는 <text:a xlink:type="simple" xlink:href="https://wiki.sotm-audio.com/doku.php?id=en:sms-200_bridge_services" text:style-name="Internet_20_link" text:visited-style-name="Visited_20_Internet_20_Link">브릿지</text:a> 기능의 일종입니다.</text:p>
      <text:p text:style-name="Text_20_body"><draw:frame draw:style-name="mediacenter" draw:name="1" text:anchor-type="paragraph" draw:z-index="1" svg:width="15.875cm" svg:height="12.232855361596cm"><draw:image xlink:href="Pictures/49b6f31873c30a7064abec3dd92defdc.png" xlink:type="simple" xlink:show="embed" xlink:actuate="onLoad"/></draw:frame>
Eunhasu의 HQPlayer NAA 설정화면에서는 HQPlayer Desktop에 나타날 이름을 지정할 수 있습니다.</text:p>
      <text:p text:style-name="Text_20_body"><draw:frame draw:style-name="mediacenter" draw:name="2" text:anchor-type="paragraph" draw:z-index="2" svg:width="9.68375cm" svg:height="17.224375cm"><draw:image xlink:href="Pictures/f5bfd93dbbc8b6b59d9aaee84f875be6.png" xlink:type="simple" xlink:show="embed" xlink:actuate="onLoad"/></draw:frame>
HQPlayer Desktop에서 Eunhasu 에서 지정한 HQPlayer NAA 이름이 보이는 화면입니다.</text:p>
      <text:p text:style-name="Horizontal_20_Line"/>
      <text:p text:style-name="Text_20_body">동작화면 영상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qplayer_naa</dc:title>
  </office:meta>
</office:document-meta>
</file>