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a65f2510cecfcf895bef61da6f32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librespot"/><text:bookmark-start text:name="__RefHeading___librespot_1"/><text:bookmark-start text:name="librespot"/>LibreSpot<text:bookmark-end text:name="__RefHeading___librespot_1"/><text:bookmark-end text:name="librespot"/></text:h>
      <text:p text:style-name="Text_20_body">LibreSpot 은 오픈소스 기반으로 Spotify-connect<text:span text:style-name="sup">®</text:span>을 구현한 서비스 입니다. </text:p>
      <text:p text:style-name="Text_20_body"><draw:frame draw:style-name="mediacenter" draw:name="0" text:anchor-type="paragraph" draw:z-index="0" svg:width="15.875cm" svg:height="11.850352112676cm"><draw:image xlink:href="Pictures/dba65f2510cecfcf895bef61da6f32b7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Spotify©는 현재 한국에서 서비스하지 않습니다. 하지만 프리미엄 계정을 이미 가지고 있다면 LibreSpot 기능을 사용할 수 있습니다. 오픈소스 기반의 기능이므로 불안정하거나 문제가 발생할 수 있습니다.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librespot</dc:title>
  </office:meta>
</office:document-meta>
</file>