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1cb4be5dd16fdc4de6ec85e36461ab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ko:mpd"/>MPD는 USB 저장장치 또는 네트워크 공유 폴더의 음악 파일을 재생할 수 있는 고성능 음악 재생 플레이어입니다. Eunhasu에는 DLNA 오디오 재생(DLNA audio renderer) 기능만 가지고 있습니다. 별도의 DLNA 서버, DLNA 제어기기와 함께 사용 가능합니다.</text:p>
      <text:p text:style-name="Text_20_body"><draw:frame draw:style-name="mediacenter" draw:name="0" text:anchor-type="paragraph" draw:z-index="0" svg:width="15.875cm" svg:height="11.232311320755cm"><draw:image xlink:href="Pictures/c1cb4be5dd16fdc4de6ec85e36461ab3.png" xlink:type="simple" xlink:show="embed" xlink:actuate="onLoad"/></draw:frame></text:p>
      <text:list text:style-name="List_20_1" text:continue-numbering="false">
        <text:list-item>
          <text:p text:style-name="List_20_1_Content_First"> Name: MPD 제어 앱(App)과 DLNA 제어 앱(App)에서 보이는 MPD &amp; DLNA 기능의 이름입니다.</text:p>
        </text:list-item>
        <text:list-item>
          <text:p text:style-name="List_20_1_Content"> Audio device config: 선택한 USB DAC을 사용할 수 있습니다.</text:p>
        </text:list-item>
        <text:list-item>
          <text:p text:style-name="List_20_1_Content"> DOP enable: 선택하면 DSD 음악파일 재생 시 DOP 기능을 사용합니다.</text:p>
        </text:list-item>
        <text:list-item>
          <text:p text:style-name="List_20_1_Content"> Native DSD type 0: 8-bit DSD_U8 포맷의 DAC일때 선택합니다. (예, Botic 드라이버 사용하는 BeagleBone Black)</text:p>
        </text:list-item>
        <text:list-item>
          <text:p text:style-name="List_20_1_Content"> Native DSD type 2: 32-bit DSD_U32_BE 포맷의 DAC일때 선택합니다. (예, XMOS 칩을 사용하는 USB DACs 또는 Marantz/Kenwood DAC)</text:p>
        </text:list-item>
        <text:list-item>
          <text:p text:style-name="List_20_1_Content"> Replay gain: Replay gain기능을 None, Album, Track 중에 선택합니다.</text:p>
        </text:list-item>
        <text:list-item>
          <text:p text:style-name="List_20_1_Content"> OpenHome DLNA Renderer: 선택하면 OpenHome DLNA Renderer 기능이 지원됩니다.</text:p>
        </text:list-item>
        <text:list-item>
          <text:p text:style-name="List_20_1_Content_Last"> Library auto update: 선택하면 음악파일의 변경 내용을 자동으로 검색하고 업데이트합니다.</text:p>
        </text:list-item>
      </text:list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Native DSD 기능은 V0.3.2 부터 지원합니다.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ko:mpd</dc:title>
  </office:meta>
</office:document-meta>
</file>