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fa18af85fe7720becd7c0fe957dbf0.png"/>
  <manifest:file-entry manifest:media-type="image/png" manifest:full-path="Pictures/28fcac1714f7781e9d67e132486cf756.png"/>
  <manifest:file-entry manifest:media-type="image/png" manifest:full-path="Pictures/79b3d113efbfe01d0acb49d0ab63d5d3.png"/>
  <manifest:file-entry manifest:media-type="image/png" manifest:full-path="Pictures/3152111d548bb9ca707b02d3e27541b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shairport"/><text:bookmark-start text:name="__RefHeading___shairport_1"/><text:bookmark-start text:name="shairport"/>Shairport<text:bookmark-end text:name="__RefHeading___shairport_1"/><text:bookmark-end text:name="shairport"/></text:h>
      <text:p text:style-name="Text_20_body">Apple<text:span text:style-name="sup">®</text:span>의 AirPlay<text:span text:style-name="sup">®</text:span> 클론으로 구현된 기능입니다. Apple<text:span text:style-name="sup">®</text:span>제품에서 AirPlay<text:span text:style-name="sup">®</text:span> 기능을 이용하면 음원을 재생할 수 있습니다.</text:p>
      <text:p text:style-name="Text_20_body"><draw:frame draw:style-name="mediacenter" draw:name="0" text:anchor-type="paragraph" draw:z-index="0" svg:width="15.875cm" svg:height="12.232855361596cm"><draw:image xlink:href="Pictures/8bfa18af85fe7720becd7c0fe957dbf0.png" xlink:type="simple" xlink:show="embed" xlink:actuate="onLoad"/></draw:frame>
Shairport 설정 화면에서는 간단하게 오디오 출력 기기만 선택하면 됩니다. 'Name' 항목은 Apple<text:span text:style-name="sup">®</text:span> iDevice에서 보이는 Shairport 기기의 이름입니다.</text:p>
      <text:p text:style-name="Horizontal_20_Line"/>
      <text:p text:style-name="Text_20_body">Music 앱 동작 예시는 아래 그림과 같습니다. 각 음원 재생 앱마다 출력 방향을 설정하는 방법은 조금씩 다를 수 있습니다.
<draw:frame draw:style-name="mediacenter" draw:name="1" text:anchor-type="paragraph" draw:z-index="1" svg:width="9.921875cm" svg:height="17.647708333333cm"><draw:image xlink:href="Pictures/28fcac1714f7781e9d67e132486cf756.png" xlink:type="simple" xlink:show="embed" xlink:actuate="onLoad"/></draw:frame>
Music 앱 하단에 출력 방향을 선택하는 아이콘을 터치하면,</text:p>
      <text:p text:style-name="Text_20_body"><draw:frame draw:style-name="mediacenter" draw:name="2" text:anchor-type="paragraph" draw:z-index="2" svg:width="9.921875cm" svg:height="17.647708333333cm"><draw:image xlink:href="Pictures/79b3d113efbfe01d0acb49d0ab63d5d3.png" xlink:type="simple" xlink:show="embed" xlink:actuate="onLoad"/></draw:frame>
음원이 출력되는 기기를 선택할 수 있습니다. 화면과 같이 sMS-200 을 선택하면 sMS-200 으로 음원이 출력됩니다.</text:p>
      <text:p text:style-name="Text_20_body"><draw:frame draw:style-name="mediacenter" draw:name="3" text:anchor-type="paragraph" draw:z-index="3" svg:width="9.921875cm" svg:height="17.647708333333cm"><draw:image xlink:href="Pictures/3152111d548bb9ca707b02d3e27541bb.png" xlink:type="simple" xlink:show="embed" xlink:actuate="onLoad"/></draw:frame>
설정이 완료된 화면입니다.</text:p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hairport</dc:title>
  </office:meta>
</office:document-meta>
</file>