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be25b2fcb75496b2464ed5c3198e8bd.jpg"/>
  <manifest:file-entry manifest:media-type="image/jpeg" manifest:full-path="Pictures/81782d258a711d7309cc1c0c18e3958c.jpg"/>
  <manifest:file-entry manifest:media-type="image/jpeg" manifest:full-path="Pictures/874aa494dc4968662b0ff9a5a21f0d99.jpg"/>
  <manifest:file-entry manifest:media-type="image/png" manifest:full-path="Pictures/9d106242e25c76855cc44132c32e5a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paragraph">
</style:style>
    <style:style style:family="paragraph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x-usbhub"/><text:bookmark-start text:name="__RefHeading___tx-usb_hub_1"/><text:bookmark-start text:name="tx-usb_hub"/>tX-USB hub<text:bookmark-end text:name="__RefHeading___tx-usb_hub_1"/><text:bookmark-end text:name="tx-usb_hub"/></text:h>
      <text:p text:style-name="Text_20_body"><draw:frame draw:style-name="media" draw:name="0" text:anchor-type="as-char" draw:z-index="0" svg:width="7.9375cm" svg:height="5.2842031029619cm"><draw:image xlink:href="Pictures/9be25b2fcb75496b2464ed5c3198e8bd.jpg" xlink:type="simple" xlink:show="embed" xlink:actuate="onLoad"/></draw:frame><draw:frame draw:style-name="media" draw:name="1" text:anchor-type="as-char" draw:z-index="1" svg:width="7.9375cm" svg:height="5.268515625cm"><draw:image xlink:href="Pictures/81782d258a711d7309cc1c0c18e3958c.jpg" xlink:type="simple" xlink:show="embed" xlink:actuate="onLoad"/></draw:frame></text:p>
      <text:h text:style-name="Heading_20_1" text:outline-level="1"><text:bookmark-start text:name="__RefHeading___precaution_2"/><text:bookmark-start text:name="precaution"/>Precaution<text:bookmark-end text:name="__RefHeading___precaution_2"/><text:bookmark-end text:name="precaution"/></text:h>
      <text:p text:style-name="Text_20_body"><text:span text:style-name="Strong_20_Emphasis">Please read this instruction carefully before use.</text:span></text:p>
      <text:list text:style-name="List_20_1" text:continue-numbering="false">
        <text:list-item>
          <text:p text:style-name="List_20_1_Content_First"> Do not attempt to disassemble or modify the product.</text:p>
        </text:list-item>
        <text:list-item>
          <text:p text:style-name="List_20_1_Content"> Keep the product away from the external shocks or vibrations.</text:p>
        </text:list-item>
        <text:list-item>
          <text:p text:style-name="List_20_1_Content"> Do not use the damaged or peeled cables.</text:p>
        </text:list-item>
        <text:list-item>
          <text:p text:style-name="List_20_1_Content"> Do not use the unit outdoors.</text:p>
        </text:list-item>
        <text:list-item>
          <text:p text:style-name="List_20_1_Content_Last"> Product specifications and features are subject to change without notice.</text:p>
        </text:list-item>
      </text:list>
      <text:h text:style-name="Heading_20_1" text:outline-level="1"><text:bookmark-start text:name="__RefHeading___supplied_components_3"/><text:bookmark-start text:name="supplied_components"/>Supplied components<text:bookmark-end text:name="__RefHeading___supplied_components_3"/><text:bookmark-end text:name="supplied_components"/></text:h>
      <text:list text:style-name="List_20_1" text:continue-numbering="false">
        <text:list-item>
          <text:p text:style-name="List_20_1_Content_First"> tX-USBhubEX Unit</text:p>
        </text:list-item>
        <text:list-item>
          <text:p text:style-name="List_20_1_Content_Last"> Operating instruction</text:p>
        </text:list-item>
      </text:list>
      <text:h text:style-name="pagebreak_Heading_20_1" text:outline-level="1"><text:bookmark-start text:name="__RefHeading___specification_4"/><text:bookmark-start text:name="specification"/>Specification<text:bookmark-end text:name="__RefHeading___specification_4"/><text:bookmark-end text:name="specification"/></text:h>
      <text:list text:style-name="List_20_1" text:continue-numbering="false">
        <text:list-item>
          <text:p text:style-name="List_20_1_Content_First"> USB host interface port</text:p>
          <text:list text:style-name="List_20_1">
            <text:list-item>
              <text:p text:style-name="List_20_1_Content"> USB 2.0 Type B connector</text:p>
            </text:list-item>
          </text:list>
        </text:list-item>
        <text:list-item>
          <text:p text:style-name="List_20_1_Content"> USB output Port</text:p>
          <text:list text:style-name="List_20_1">
            <text:list-item>
              <text:p text:style-name="List_20_1_Content"> Type A USB 2.0 connector x 2</text:p>
            </text:list-item>
            <text:list-item>
              <text:p text:style-name="List_20_1_Content"> USB port power on/off switch x 2</text:p>
            </text:list-item>
          </text:list>
        </text:list-item>
        <text:list-item>
          <text:p text:style-name="List_20_1_Content"> USB interface chip set</text:p>
          <text:list text:style-name="List_20_1">
            <text:list-item>
              <text:p text:style-name="List_20_1_Content"> USB 2.0 Compliant HUB controller</text:p>
            </text:list-item>
            <text:list-item>
              <text:p text:style-name="List_20_1_Content"> HS(480 Mbps), FS(12 Mbps), LS(1.5 Mbps) support</text:p>
            </text:list-item>
          </text:list>
        </text:list-item>
        <text:list-item>
          <text:p text:style-name="List_20_1_Content"> Power input</text:p>
          <text:list text:style-name="List_20_1">
            <text:list-item>
              <text:p text:style-name="List_20_1_Content"> Input voltage : +6.5V ~ +9Vdc</text:p>
            </text:list-item>
            <text:list-item>
              <text:p text:style-name="List_20_1_Content"> Input current : 2A max</text:p>
            </text:list-item>
            <text:list-item>
              <text:p text:style-name="List_20_1_Content"> 5.5mm OD, 2.1mm ID adaptor jack</text:p>
            </text:list-item>
          </text:list>
        </text:list-item>
        <text:list-item>
          <text:p text:style-name="List_20_1_Content"> USB port output power</text:p>
          <text:list text:style-name="List_20_1">
            <text:list-item>
              <text:p text:style-name="List_20_1_Content"> Output voltage : +5.0V(+0.5V, -0.25V)</text:p>
            </text:list-item>
            <text:list-item>
              <text:p text:style-name="List_20_1_Content"> Over current protect : 0.8A at 20°C</text:p>
            </text:list-item>
            <text:list-item>
              <text:p text:style-name="List_20_1_Content"> Recommend output current : 0.5A &gt;</text:p>
            </text:list-item>
          </text:list>
        </text:list-item>
        <text:list-item>
          <text:p text:style-name="List_20_1_Content"> Operating environment</text:p>
          <text:list text:style-name="List_20_1">
            <text:list-item>
              <text:p text:style-name="List_20_1_Content"> Operating temperature : +10 ~ +30℃</text:p>
            </text:list-item>
            <text:list-item>
              <text:p text:style-name="List_20_1_Content"> Storage temperature : 0 ~ +40℃</text:p>
            </text:list-item>
            <text:list-item>
              <text:p text:style-name="List_20_1_Content_Last"> Operating &amp; storage humidity : 10% ~ 90%</text:p>
            </text:list-item>
          </text:list>
        </text:list-item>
      </text:list>
      <text:h text:style-name="Heading_20_1" text:outline-level="1"><text:bookmark-start text:name="__RefHeading___product_outline_5"/><text:bookmark-start text:name="product_outline"/>Product Outline<text:bookmark-end text:name="__RefHeading___product_outline_5"/><text:bookmark-end text:name="product_outline"/></text:h>
      <text:p text:style-name="Text_20_body"><draw:frame draw:style-name="media" draw:name="2" text:anchor-type="as-char" draw:z-index="2" svg:width="15.875cm" svg:height="5.2343561973526cm"><draw:image xlink:href="Pictures/874aa494dc4968662b0ff9a5a21f0d99.jpg" xlink:type="simple" xlink:show="embed" xlink:actuate="onLoad"/></draw:frame></text:p>
      <text:list text:style-name="Numbering_20_1" text:continue-numbering="false">
        <text:list-item>
          <text:p text:style-name="Numbering_20_1_Content_First"> USB output port no. 1 : Connect to USB audio device.</text:p>
        </text:list-item>
        <text:list-item>
          <text:p text:style-name="Numbering_20_1_Content"> Power switch of USB output port no. 1 : Switch ON, if the connected USB audio device requires USB power. If not, switch OFF.</text:p>
        </text:list-item>
        <text:list-item>
          <text:p text:style-name="Numbering_20_1_Content"> USB output port no. 2 : Connect to USB audio device.</text:p>
        </text:list-item>
        <text:list-item>
          <text:p text:style-name="Numbering_20_1_Content"> Power switch of USB output port no.2 : Switch ON, if the connected USB audio device requires USB power. If not, switch OFF.</text:p>
        </text:list-item>
        <text:list-item>
          <text:p text:style-name="Numbering_20_1_Content"> Power input jack : The power, 6.5Vdc ~ 9Vdc, 2A, is required to operate the unit. (jack size : 5.5mm OD, 2.1mm ID) A supplied 9V/2A adopter, mBPS-d2s or sPS-1000 can be used.</text:p>
        </text:list-item>
        <text:list-item>
          <text:p text:style-name="Numbering_20_1_Content_Last"> USB input port : Connect to an USB port of your PC or server by USB cable (Type A - to - Type B).</text:p>
        </text:list-item>
      </text:list>
      <text:p text:style-name="Text_20_body"><text:span text:style-name="Strong_20_Emphasis">Recommend using one of USB ports only. If you use both USB ports at the same time, sound quality may degrade.</text:span></text:p>
      <text:h text:style-name="pagebreak_Heading_20_1" text:outline-level="1"><text:bookmark-start text:name="__RefHeading___product_user_guide_6"/><text:bookmark-start text:name="product_user_guide"/>Product user guide<text:bookmark-end text:name="__RefHeading___product_user_guide_6"/><text:bookmark-end text:name="product_user_guide"/></text:h>
      <text:p text:style-name="Text_20_body"><draw:frame draw:style-name="media" draw:name="3" text:anchor-type="as-char" draw:z-index="3" svg:width="15.875cm" svg:height="8.2249748490946cm"><draw:image xlink:href="Pictures/9d106242e25c76855cc44132c32e5a3d.png" xlink:type="simple" xlink:show="embed" xlink:actuate="onLoad"/></draw:frame></text:p>
      <text:list text:style-name="List_20_1" text:continue-numbering="false">
        <text:list-item>
          <text:p text:style-name="List_20_1_Content_First"> tX-USBhubEX is 2 ports USB2.0 external hub designed for the best USB audio performance.</text:p>
        </text:list-item>
        <text:list-item>
          <text:p text:style-name="List_20_1_Content"> Put the unit on a proper place, and connect to an USB port of PC or server by USB cable (Type A - to - Type B)</text:p>
        </text:list-item>
        <text:list-item>
          <text:p text:style-name="List_20_1_Content"> Connect the supplied 9Vdc, 2A power wall adopter, mBPS-d2s or sPS-1000 power supply to the power input jack to operate the unit.</text:p>
        </text:list-item>
        <text:list-item>
          <text:p text:style-name="List_20_1_Content"> And then the green LED of the unit will be lit on and automatically recognized as a USB hub without additional driver installation.</text:p>
        </text:list-item>
        <text:list-item>
          <text:p text:style-name="List_20_1_Content"> If the connected USB audio device requires +5V, switch ON the power switch, if not, switch OFF.</text:p>
        </text:list-item>
        <text:list-item>
          <text:p text:style-name="List_20_1_Content_Last"> Connect one of USB output ports to USB Audio device by USB cable(Type A - to - Type B)</text:p>
        </text:list-item>
      </text:list>
      <text:h text:style-name="Heading_20_1" text:outline-level="1"><text:bookmark-start text:name="__RefHeading___warranty_information_7"/><text:bookmark-start text:name="warranty_information"/>Warranty Information<text:bookmark-end text:name="__RefHeading___warranty_information_7"/><text:bookmark-end text:name="warranty_information"/></text:h>
      <text:h text:style-name="Heading_20_2" text:outline-level="2"><text:bookmark-start text:name="__RefHeading___free_warranty_service_8"/><text:bookmark-start text:name="free_warranty_service"/>Free warranty service<text:bookmark-end text:name="__RefHeading___free_warranty_service_8"/><text:bookmark-end text:name="free_warranty_service"/></text:h>
      <text:list text:style-name="List_20_1" text:continue-numbering="false">
        <text:list-item>
          <text:p text:style-name="List_20_1_Content_First"> In case of the defect is found caused by the design or the production flaw while using the device properly, a manufacturer is responsible for the faulty product and the free warranty service for 1 year from the date of purchasing.</text:p>
        </text:list-item>
        <text:list-item>
          <text:p text:style-name="List_20_1_Content_Last"> Even in the warranty service period, malfunction or damage of products caused by the inevitable incident such as a natural disaster is not subject of the free warranty service.</text:p>
        </text:list-item>
      </text:list>
      <text:h text:style-name="Heading_20_2" text:outline-level="2"><text:bookmark-start text:name="__RefHeading___warranty_service_at_a_cost_9"/><text:bookmark-start text:name="warranty_service_at_a_cost"/>Warranty service at a cost<text:bookmark-end text:name="__RefHeading___warranty_service_at_a_cost_9"/><text:bookmark-end text:name="warranty_service_at_a_cost"/></text:h>
      <text:list text:style-name="List_20_1" text:continue-numbering="false">
        <text:list-item>
          <text:p text:style-name="List_20_1_Content_First"> The product that free warranty service period is expired.</text:p>
        </text:list-item>
        <text:list-item>
          <text:p text:style-name="List_20_1_Content"> Malfunction of the product caused by a user’s fault.</text:p>
        </text:list-item>
        <text:list-item>
          <text:p text:style-name="List_20_1_Content"> Malfunction of the product caused by incidents.</text:p>
        </text:list-item>
        <text:list-item>
          <text:p text:style-name="List_20_1_Content"> Malfunction of the product caused by a natural disaster such as earthquake, flood, lightning &amp; etc.</text:p>
        </text:list-item>
        <text:list-item>
          <text:p text:style-name="List_20_1_Content_Last"> In case of the warranty service at a cost, a customer should cover the transportation costs.</text:p>
        </text:list-item>
      </text:list>
      <text:h text:style-name="Heading_20_2" text:outline-level="2"><text:bookmark-start text:name="__RefHeading___samples_of_a_user_s_fault_10"/><text:bookmark-start text:name="samples_of_a_user_s_fault"/>Samples of a user’s fault<text:bookmark-end text:name="__RefHeading___samples_of_a_user_s_fault_10"/><text:bookmark-end text:name="samples_of_a_user_s_fault"/></text:h>
      <text:list text:style-name="List_20_1" text:continue-numbering="false">
        <text:list-item>
          <text:p text:style-name="List_20_1_Content_First"> In case of attempts to disassemble or modify the device</text:p>
        </text:list-item>
        <text:list-item>
          <text:p text:style-name="List_20_1_Content_Last"> In case of not following the instructions on this manual</text:p>
        </text:list-item>
      </text:list>
      <text:p text:style-name="Text_20_body">Please read this operating instructions &amp; Q&amp;A board on our website carefully before asking for the warranty servic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paragraph">
</style:style>
    <style:style style:family="paragraph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tx-usbhub</dc:title>
  </office:meta>
</office:document-meta>
</file>